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2700*"/>
    </style:style>
    <style:style style:family="table-column" style:name="table1.tg1.col2">
      <style:table-column-properties style:rel-column-width="22700*"/>
    </style:style>
    <style:style style:family="table-column" style:name="table2.tg1.col1">
      <style:table-column-properties style:rel-column-width="13500*"/>
    </style:style>
    <style:style style:family="table-column" style:name="table2.tg1.col2">
      <style:table-column-properties style:rel-column-width="11300*"/>
    </style:style>
    <style:style style:family="table-column" style:name="table2.tg1.col3">
      <style:table-column-properties style:rel-column-width="11300*"/>
    </style:style>
    <style:style style:family="table-column" style:name="table2.tg1.col4">
      <style:table-column-properties style:rel-column-width="11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fm" style:family="paragraph" style:name="ifm_p_ifm" style:parent-style-name="Basis">
      <style:paragraph-properties/>
      <style:text-properties/>
    </style:style>
    <style:style style:class="text" style:display-name="ifm_p_font.roman_mt.3.7mm_page.keep-with-next_ifm" style:family="paragraph" style:name="ifm_p_font.roman_mt.3.7mm_page.keep-with-next_ifm" style:parent-style-name="Basis">
      <style:paragraph-properties fo:margin-top="3.7mm" fo:keep-with-next="always"/>
      <style:text-properties fo:font-style="normal" fo:font-weight="normal"/>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roman_mt.4.23mm_page.keep-with-next_ifm" style:family="paragraph" style:name="ifm_p_font.roman_mt.4.23mm_page.keep-with-next_ifm" style:parent-style-name="Basis">
      <style:paragraph-properties fo:margin-top="4.23mm" fo:keep-with-next="always"/>
      <style:text-properties fo:font-style="normal" fo:font-weight="normal"/>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style:style style:class="text" style:display-name="ifm_span_font.italic_ifm" style:family="text" style:name="ifm_span_font.italic_ifm">
      <style:text-properties fo:font-style="italic"/>
    </style:style>
    <style:style style:class="text" style:display-name="ifm_span_font.roman_size.6.5pt_mt.4.23mm_ifm" style:family="text" style:name="ifm_span_font.roman_size.6.5pt_mt.4.23mm_ifm">
      <style:text-properties fo:font-style="normal" fo:font-weight="normal" fo:font-size="6.5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9496</text:p>
          </table:table-cell>
        </table:table-row>
        <table:table-row table:style-name="staatscourant.koprow1">
          <table:covered-table-cell/>
          <table:covered-table-cell/>
          <table:table-cell office:value-type="string" table:style-name="staatscourant.publicatiedatumcel">
            <text:p>17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ns Voetbal is van Iedereen, ZonMw</text:h>
      <text:p text:style-name="ifm_p_mt.7.4mm_ifm">DE INZET VAN PERSOONLIJKE DIGITALE TOEGANG IN VOETBALSTADIONS IN SEIZOEN 2026/2027</text:p>
      <text:p text:style-name="ifm_p_ifm">Datum openstelling: 17 maart 2026</text:p>
      <text:p text:style-name="ifm_p_ifm">Deadline subsidieoproep: 30 juni 2026, 14.00 uur</text:p>
      <text:h text:style-name="ifm_p_font.roman_mt.3.7mm_page.keep-with-next_ifm" text:outline-level="3">Colofon</text:h>
      <text:p text:style-name="ifm_p_mt.3.7mm_ifm">Met kennis werken aan een goede gezondheid voor iedereen. Daar staat ZonMw voor.</text:p>
      <text:p text:style-name="ifm_p_ifm">ZonMw programmeert en financiert onderzoek en vernieuwing in gezondheid, zorg en welzijn, stimuleert kennisinfrastructuren en het gebruik van de ontwikkelde kennis. Samen met partners werkt ZonMw aan het signaleren en agenderen van kennisbehoeftes. Belangrijkste opdrachtgevers zijn het Ministerie van VWS en NWO.</text:p>
      <text:p text:style-name="ifm_p_mt.3.7mm_ifm">Voor meer informatie over het programma Sportinnovator kunt u contact opnemen met het secretariaat via e-mail info@sportinnovator.nl.</text:p>
      <text:p text:style-name="ifm_p_mt.3.7mm_ifm">Auteur: Niels Reijgersberg en Lianne van Horen</text:p>
      <text:p text:style-name="ifm_p_ifm">Datum: 17 maart 2026</text:p>
      <text:p text:style-name="ifm_p_ifm">Plaats: Den Haag</text:p>
      <text:h text:style-name="ifm_p_font.bold_mt.5.08mm_page.keep-with-next_ifm" text:outline-level="4">Inhoud</text:h>
      <text:p text:style-name="ifm_p_mt.4.23mm_ifm">1. Leeswijzer</text:p>
      <text:p text:style-name="ifm_p_ifm">2. Over de subsidieoproep</text:p>
      <text:p text:style-name="ifm_p_ifm">2.1. Achtergrond en context</text:p>
      <text:p text:style-name="ifm_p_ifm">2.2. Doel</text:p>
      <text:p text:style-name="ifm_p_ifm">2.3. Beschikbaar budget</text:p>
      <text:p text:style-name="ifm_p_ifm">2.4. Belangrijke data</text:p>
      <text:p text:style-name="ifm_p_ifm">3. Voorwaarden voor aanvragers</text:p>
      <text:p text:style-name="ifm_p_ifm">3.1. Wie kan aanvragen?</text:p>
      <text:p text:style-name="ifm_p_ifm">3.2. Wat kan aangevraagd worden?</text:p>
      <text:p text:style-name="ifm_p_ifm">3.3. Het opstellen en indienen van de aanvraag</text:p>
      <text:p text:style-name="ifm_p_ifm">3.4. Voorwaarden voor indiening</text:p>
      <text:p text:style-name="ifm_p_ifm">3.5. Subsidievoorwaarden</text:p>
      <text:p text:style-name="ifm_p_ifm">4. Beoordelingsprocedure</text:p>
      <text:p text:style-name="ifm_p_ifm">4.1. Procedure</text:p>
      <text:p text:style-name="ifm_p_ifm">4.2. In behandeling nemen van de subsidieaanvraag</text:p>
      <text:p text:style-name="ifm_p_ifm">4.3. Beoordeling</text:p>
      <text:p text:style-name="ifm_p_ifm">4.4. Besluitvorming</text:p>
      <text:p text:style-name="ifm_p_ifm">4.5. Beoordelingscriteria</text:p>
      <text:p text:style-name="ifm_p_ifm">4.6. Kwaliteitscriteria</text:p>
      <text:p text:style-name="ifm_p_ifm">4.7. Relevantiecriteria</text:p>
      <text:p text:style-name="ifm_p_ifm">5. Vervolg en verplichtingen</text:p>
      <text:p text:style-name="ifm_p_ifm">5.1. Verplichtingen</text:p>
      <text:p text:style-name="ifm_p_ifm">5.2. Impactverslag</text:p>
      <text:p text:style-name="ifm_p_ifm">6. Contact en overige informatie</text:p>
      <text:p text:style-name="ifm_p_ifm">6.1. Inhoudelijke vragen</text:p>
      <text:p text:style-name="ifm_p_ifm">6.2. Technische vragen</text:p>
      <text:p text:style-name="ifm_p_ifm">6.3. Informatiebijeenkomsten</text:p>
      <text:p text:style-name="ifm_p_ifm">6.4. Downloads en links</text:p>
      <text:p text:style-name="ifm_p_ifm">Bijlagen</text:p>
      <text:p text:style-name="ifm_p_ifm">A. De inzet van (digitale) preregistratie en biometrische toegangspoortje door betaald voetbalorganisaties</text:p>
      <text:p text:style-name="ifm_p_ifm">B. De inzet van Persoonlijke Digitale Toegang binnen het betaald voetbal</text:p>
      <text:p text:style-name="ifm_p_ifm">C. Betaaldvoetbalorganisaties die subsidie hebben ontvangen voor seizoen 2025/2026</text:p>
      <text:h text:style-name="ifm_p_font.bold_mt.5.08mm_page.keep-with-next_ifm" text:outline-level="4">1.<text:s/>Leeswijzer</text:h>
      <text:p text:style-name="ifm_p_mt.4.23mm_ifm">Deze subsidieoproep is opgesteld op verzoek van Sportinnovator in samenwerking met de KNVB en valt onder de verantwoordelijkheid van ZonMw. In deze subsidieoproep staat beschreven wat het doel is van de subsidieoproep, hoe de aanvraag- en beoordelingsprocedure zijn ingericht en aan welke voorwaarden de subsidieaanvraag moet voldoen. Dit document geeft daarnaast een overzicht van de verplichtingen na toekenning van de subsidieaanvraag. In Hoofdstuk 6 ‘Contact en overige informatie’ staat beschreven hoe u contact met ZonMw kunt opnemen. In de bijlagen leest u meer over de inzet van Persoonlijke Digitale Toegang (PDT) binnen het betaald voetbal en vindt u een overzicht van betaaldvoetbalorganisaties die voor seizoen 2025/2026 subsidie hebben ontvangen voor de inzet van PDT. We raden u aan om deze subsidieoproep goed door te nemen. Zo weet u wat er van u wordt verwacht wanneer u een subsidieaanvraag indient.</text:p>
      <text:h text:style-name="ifm_p_font.bold_mt.5.08mm_page.keep-with-next_ifm" text:outline-level="4">2.<text:s/>Over de subsidieoproep</text:h>
      <text:h text:style-name="ifm_p_font.bold-italic_mt.5.08mm_page.keep-with-next_ifm" text:outline-level="5">2.1.<text:s/>Achtergrond en context</text:h>
      <text:p text:style-name="ifm_p_mt.4.23mm_ifm">Elke speelronde trekken de Nederlandse voetbalstadions ongeveer 200.000 bezoekers. Betaaldvoetbalorganisaties experimenteren met innovatieve manieren om de in- en uitstroom van supporters veiliger en efficiënter te laten verlopen. In seizoen 2025/2026 maakten 17 betaaldvoetbalorganisaties (deels) gebruik van Persoonlijke Digitale Toegang (PDT). Bij PDT wordt de gevalideerde identiteit van iedere stadionbezoeker gekoppeld aan een digitaal toegangsbewijs, waardoor de betaaldvoetbalorganisaties precies weten wie het stadion betreedt.</text:p>
      <text:p text:style-name="ifm_p_mt.3.7mm_ifm">De KNVB en Sportinnovator zetten zich in om de ontwikkeling en toepassing van PDT in het betaald voetbal verder te stimuleren. De belangrijkste effecten die de KNVB en Sportinnovator nastreven met de toepassing van PDT en het vergroten van de adoptie van PDT onder supporters zijn:</text:p>
      <text:p text:style-name="ifm_p_ifm">•  Het sneller en veiliger toegang geven van supporters tot het stadion;</text:p>
      <text:p text:style-name="ifm_p_ifm">•  Het effectiever weren van supporters met een stadionverbod;</text:p>
      <text:p text:style-name="ifm_p_ifm">•  Het sneller identificeren van supporters bij incidenten in het stadion.</text:p>
      <text:p text:style-name="ifm_p_mt.3.7mm_ifm">Om de effectiviteit van PDT te vergroten is het noodzakelijk om de adoptie van PDT onder supporters te vergroten en te zorgen dat alle betaaldvoetbalorganisaties deze technologie gaan inzetten. Het streven van de KNVB is dat met ingang van voetbalseizoen 2027/2028 alle betaaldvoetbalorganisaties gebruik maken van PDT.</text:p>
      <text:h text:style-name="ifm_p_font.roman_mt.3.7mm_page.keep-with-next_ifm" text:outline-level="5">Ons Voetbal is van Iedereen</text:h>
      <text:p text:style-name="ifm_p_mt.3.7mm_ifm">De ontwikkeling van PDT is geïnitieerd vanuit het programma ‘Ons Voetbal Is Van Iedereen’ (OVIVI) waarin de rijksoverheid en de KNVB zich inzetten voor het uitbannen van racisme en discriminatie in het voetbal. Het plan omvat meer dan twintig maatregelen, waaronder de inzet van slimme technologie om discriminerende uitingen in stadions te signaleren en daders aan te pakken. Het Ministerie van VWS heeft Sportinnovator gevraagd deze actielijn uit te voeren.</text:p>
      <text:p text:style-name="ifm_p_mt.3.7mm_ifm">In dat kader zijn verschillende technologische oplossingen ontwikkeld en getest, waaronder PDT en geluidscamera’s die spreekkoren kunnen signaleren en vastleggen waardoor de aanstichters van spreekkoren zijn te herleiden. Deze oplossingen vormen een basis voor verdere ontwikkeling en toepassing. In 2023 en 2024 is bij een aantal betaaldvoetbalorganisaties een pilot met PDT uitgevoerd. Uit de evaluatie blijkt dat PDT bijdraagt aan een gastvrije stadionervaring en het gebruikersgemak van tickets vergroot. Daarnaast biedt PDT kansen voor snellere identificatie bij incidenten en een effectievere handhaving van stadionverboden.</text:p>
      <text:h text:style-name="ifm_p_font.roman_mt.3.7mm_page.keep-with-next_ifm" text:outline-level="5">Wat is Persoonlijke Digitale Toegang?</text:h>
      <text:p text:style-name="ifm_p_mt.3.7mm_ifm">PDT is een digitale applicatie, of combinatie van applicaties die zorgt voor een veilige en efficiënte toegangscontrole van voetbalstadions. PDT heeft tenminste de volgende functionaliteiten: identiteitscontrole en het genereren van dynamische en definitieve bezoekerslijsten (zie Bijlage A). Deze functionaliteiten kunnen worden ingezet voor:</text:p>
      <text:p text:style-name="ifm_p_ifm">•  Het op een betrouwbare en veilige wijze controleren en valideren van de identiteit van een houder van een digitaal toegangsbewijs, zodat een betaaldvoetbalorganisatie zeker weet wie de houder is van het persoonsgebonden toegangsbewijs;</text:p>
      <text:p text:style-name="ifm_p_ifm">•  Een dynamische (tijdelijke) bezoekerslijst waarop een betaaldvoetbalorganisaties in aanloop naar de wedstrijd kan zien welke bezoekers aanwezig zullen zijn bij de wedstrijd en wat hun stoelnummer is;</text:p>
      <text:p text:style-name="ifm_p_ifm">•  Een stadionverbod effectiever handhaven, doordat iemand met een stadionverbod geen digitaal toegangsbewijs kan verkrijgen;</text:p>
      <text:p text:style-name="ifm_p_ifm">•  Het genereren van een definitieve bezoekerslijst waardoor het voor een betaaldvoetbalorganisatie duidelijk is wie waar zit in het stadion. De betaaldvoetbalorganisatie kan zo sneller en effectiever optreden tegen gedragingen in strijd met de KNVB Standaardvoorwaarden en gericht ingrijpen bij ander voetbal gerelateerd wangedrag.</text:p>
      <text:p text:style-name="ifm_p_ifm">Bovenstaande resultaten kunnen bijdragen aan het aanpakken van racisme en discriminatie in voetbalstadions zoals de rijksoverheid en de KNVB in OVIVI met elkaar hebben afgesproken. De toepassing van PDT sluit eveneens aan bij de doelstellingen van Gastvrij en Veilig voetbal, waarin de KNVB, betaaldvoetbalorganisaties, Openbaar Ministerie, politie, gemeenten en rijksoverheid intensief samenwerken.</text:p>
      <text:h text:style-name="ifm_p_font.bold-italic_mt.5.08mm_page.keep-with-next_ifm" text:outline-level="5">2.2.<text:s/>Doel</text:h>
      <text:p text:style-name="ifm_p_mt.4.23mm_ifm">Het doel van deze subsidieoproep is om toepassing van PDT bij Nederlandse betaaldvoetbalorganisaties verder te stimuleren. Betaaldvoetbalorganisaties kunnen subsidie aanvragen voor onderstaande trajecten:</text:p>
      <text:p text:style-name="ifm_p_mt.3.7mm_ifm">Starten met toepassing</text:p>
      <text:p text:style-name="ifm_p_ifm">•  Betaaldvoetbalorganisaties die met PDT willen starten, kunnen subsidie aanvragen voor de implementatie van PDT;</text:p>
      <text:p text:style-name="ifm_p_ifm">•  Het doel is dat PDT aan het einde van seizoen 2026/2027 operationeel is in het stadion, zodat alle bezoekers de mogelijkheid hebben om het stadion te betreden via PDT.</text:p>
      <text:p text:style-name="ifm_p_mt.3.7mm_ifm">Adoptie onder supporters vergroten</text:p>
      <text:p text:style-name="ifm_p_ifm">•  Betaaldvoetbalorganisaties die al met PDT zijn gestart, kunnen subsidie aanvragen om de adoptie van PDT onder bezoekers verder te vergroten;</text:p>
      <text:p text:style-name="ifm_p_ifm">•  Het doel moet zijn om in seizoen 2026/2027 de adoptie van PDT onder bezoekers tot 100 procent te verhogen.</text:p>
      <text:p text:style-name="ifm_p_mt.3.7mm_ifm">Uitwedstrijden</text:p>
      <text:p text:style-name="ifm_p_ifm">•  Betaaldvoetbalorganisaties kunnen ook subsidie aanvragen om te starten met de inzet van PDT bij uitwedstrijden. Met de toepassing van PDT bij uitwedstrijden wordt invulling gegeven aan de uitkaartregeling, zoals verplicht gesteld in het Handboek Wedstrijdorganisatie van de KNVB voor seizoen 2026/2027;</text:p>
      <text:p text:style-name="ifm_p_ifm">•  Het streven moet zijn dat in seizoen 2026/2027 alle supporters die uitwedstrijden bezoeken gebruik maken van PDT.</text:p>
      <text:h text:style-name="ifm_p_font.bold-italic_mt.5.08mm_page.keep-with-next_ifm" text:outline-level="5">2.3.<text:s/>Beschikbaar budget</text:h>
      <text:p text:style-name="ifm_p_mt.4.23mm_ifm">Het totaal beschikbare budget voor deze subsidieoproep is € 500.000,–</text:p>
      <text:p text:style-name="ifm_p_ifm">Het aan te vragen bedrag per project is afhankelijk van het traject en de stadioncapaciteit van een betaaldvoetbalorganisatie en varieert tussen € 15.000,– en € 35.000,–. Het bedrag kan worden aangevuld wanneer een betaaldvoetbalorganisatie komend seizoen start met de inzet van PDT bij uitwedstrijden (zie paragraaf 3.2).</text:p>
      <text:p text:style-name="ifm_p_mt.3.7mm_ifm">Cofinanciering is verplicht, de betaaldvoetbalorganisatie en eventuele samenwerkingspartner(s) dienen minimaal 50% van het totale projectbudget bij te dragen in geld of in natura (zie paragraaf 3.5).</text:p>
      <text:p text:style-name="ifm_p_mt.3.7mm_ifm">In deze subsidieoproep wordt het beschikbare subsidiebudget verdeeld op volgorde van binnenkomst. Wat dit betekent leest u in Hoofdstuk 4 ‘Beoordelingsprocedure’.</text:p>
      <text:h text:style-name="ifm_p_font.bold-italic_mt.5.08mm_page.keep-with-next_ifm" text:outline-level="5">2.4.<text:s/>Belangrijke data</text:h>
      <text:p text:style-name="ifm_p_mt.4.23mm_ifm">Subsidieaanvragen voor deze subsidieronde kunnen doorlopend worden ingediend tot uiterlijk 30 juni 2026 om 14 uur en worden op volgorde van binnenkomst beoordeeld. Het kan voorkomen dat het subsidieplafond al voor de deadline wordt bereikt. In dat geval sluit de subsidieoproep eerder en leest u dit in de oproep op de website.</text:p>
      <text:p text:style-name="ifm_p_mt.3.7mm_ifm">De belangrijke data voor deze subsidieoproep zijn:</text:p>
      <table:table table:style-name="ifm_table_pgwide.1_mt.3.7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color.ffffff_ifm">Wat</text:span></text:p>
            </table:table-cell>
            <table:table-cell table:style-name="table.cell.border-top.border-bottom.border-right.padding-top.bottom.pleft.pright">
              <text:p text:style-name="text.cell.7.left"><text:span text:style-name="ifm_span_font.bold_color.ffffff_ifm">Wanneer</text:span></text:p>
            </table:table-cell>
          </table:table-row>
        </table:table-header-rows>
        <table:table-row table:style-name="zebra.body.odd">
          <table:table-cell table:style-name="table.cell.border-bottom.border-left.border-right.padding-top.top.pleft.pright">
            <text:p text:style-name="text.cell.7.left">Openstelling subsidieoproep</text:p>
          </table:table-cell>
          <table:table-cell table:style-name="table.cell.border-bottom.border-right.padding-top.top.pleft.pright">
            <text:p text:style-name="text.cell.7.left">17 maart 2026</text:p>
          </table:table-cell>
        </table:table-row>
        <table:table-row>
          <table:table-cell table:style-name="table.cell.border-bottom.border-left.border-right.padding-top.top.pleft.pright">
            <text:p text:style-name="text.cell.7.left">Deadline indienen subsidieaanvraag</text:p>
          </table:table-cell>
          <table:table-cell table:style-name="table.cell.border-bottom.border-right.padding-top.top.pleft.pright">
            <text:p text:style-name="text.cell.7.left">Doorlopend, maar uiterlijk 30 juni om 14.00 uur</text:p>
          </table:table-cell>
        </table:table-row>
        <table:table-row table:style-name="zebra.body.odd">
          <table:table-cell table:style-name="table.cell.border-bottom.border-left.border-right.padding-top.top.pleft.pright">
            <text:p text:style-name="text.cell.7.left">Besluit</text:p>
          </table:table-cell>
          <table:table-cell table:style-name="table.cell.border-bottom.border-right.padding-top.top.pleft.pright">
            <text:p text:style-name="text.cell.7.left">Uiterlijk 6 weken na indienen subsidieaanvraag</text:p>
          </table:table-cell>
        </table:table-row>
        <table:table-row>
          <table:table-cell table:style-name="table.cell.border-bottom.border-left.border-right.padding-top.top.pleft.pright">
            <text:p text:style-name="text.cell.7.left">Uiterlijke startdatum project</text:p>
          </table:table-cell>
          <table:table-cell table:style-name="table.cell.border-bottom.border-right.padding-top.top.pleft.pright">
            <text:p text:style-name="text.cell.7.left">1 november 2026</text:p>
          </table:table-cell>
        </table:table-row>
        <table:table-row table:style-name="zebra.body.odd">
          <table:table-cell table:style-name="table.cell.border-bottom.border-left.border-right.padding-top.top.pleft.pright">
            <text:p text:style-name="text.cell.7.left">Digitale informatie bijeenkomst</text:p>
          </table:table-cell>
          <table:table-cell table:style-name="table.cell.border-bottom.border-right.padding-top.top.pleft.pright">
            <text:p text:style-name="text.cell.7.left">16 april 2026 om 15.00 uur</text:p>
          </table:table-cell>
        </table:table-row>
      </table:table>
      <text:p text:style-name="ifm_p_mt.3.7mm_ifm">Aanmelden via deze link.</text:p>
      <text:h text:style-name="ifm_p_font.bold_mt.5.08mm_page.keep-with-next_ifm" text:outline-level="4">3.<text:s/>Voorwaarden voor aanvragers</text:h>
      <text:p text:style-name="ifm_p_mt.4.23mm_ifm">Dit hoofdstuk bevat de voorwaarden die gelden voor uw subsidieaanvraag. Eerst wordt beschreven wie subsidie kan aanvragen en waarvoor u subsidie kunt aanvragen. Vervolgens vindt u de voorwaarden voor het opstellen en indienen van de aanvraag.</text:p>
      <text:p text:style-name="ifm_p_mt.3.7mm_ifm">ZonMw beoordeelt of subsidieaanvragen voldoen aan de voorwaarden die in dit hoofdstuk beschreven staan.</text:p>
      <text:h text:style-name="ifm_p_font.bold-italic_mt.5.08mm_page.keep-with-next_ifm" text:outline-level="5">3.1.<text:s/>Wie kan aanvragen?</text:h>
      <text:p text:style-name="ifm_p_mt.4.23mm_ifm">Subsidie kan worden aangevraagd namens een organisatie, zogenaamde publiekrechtelijke of privaatrechtelijke rechtspersonen die in Nederland gevestigd zijn. In dit geval door een Nederlandse betaaldvoetbalorganisatie.</text:p>
      <text:p text:style-name="ifm_p_mt.3.7mm_ifm">Per betaaldvoetbalorganisatie mag er maximaal één project worden uitgevoerd in deze subsidieronde. Er kan dus maar één subsidieaanvraag worden toegekend per betaaldvoetbalorganisatie. Dient u meerdere subsidieaanvragen in, dan wordt alleen de eerst ingediende aanvraag in behandeling genomen.</text:p>
      <text:h text:style-name="ifm_p_font.bold-italic_mt.5.08mm_page.keep-with-next_ifm" text:outline-level="5">3.2.<text:s/>Wat kan aangevraagd worden?</text:h>
      <text:p text:style-name="ifm_p_mt.4.23mm_ifm">In deze subsidieoproep is het maximaal aan te vragen bedrag voor het starten met de toepassing van PDT of voor het vergroten van de adoptie van PDT onder supporters afhankelijk van de stadioncapaciteit van een betaaldvoetbalorganisatie. Daarnaast kunnen betaaldvoetbalorganisaties subsidie aanvragen voor de toepassing van PDT bij uitwedstrijden. De looptijd van een project is maximaal 12 maanden. Het project moet uiterlijk 1 november 2026 starten en moet vóór 1 juli 2027 afgerond zijn.</text:p>
      <text:p text:style-name="ifm_p_mt.3.7mm_ifm">Het aan te vragen subsidiebedrag per project is afhankelijk van het traject en de stadioncapaciteit van een betaaldvoetbalorganisatie:</text:p>
      <text:p text:style-name="ifm_p_mt.3.7mm_ifm">Starten met toepassing</text:p>
      <text:p text:style-name="ifm_p_ifm">•  Betaaldvoetbalorganisaties met een stadioncapaciteit van 15.000 bezoekers of meer kunnen maximaal € 25.000,– aanvragen om te starten met de toepassing van PDT.</text:p>
      <text:p text:style-name="ifm_p_ifm">•  Betaaldvoetbalorganisaties met een stadioncapaciteit van minder dan 15.000 bezoekers kunnen maximaal € 20.000,– aanvragen om te starten met de toepassing van PDT.</text:p>
      <text:p text:style-name="ifm_p_mt.3.7mm_ifm">Adoptie onder supporters vergroten</text:p>
      <text:p text:style-name="ifm_p_ifm">•  Betaaldvoetbalorganisaties met een stadioncapaciteit van 15.000 bezoekers of meer kunnen maximaal € 15.000,– aanvragen om de adoptie onder supporters te vergroten naar 100 procent.</text:p>
      <text:p text:style-name="ifm_p_ifm">•  Betaaldvoetbalorganisaties met een stadioncapaciteit van minder dan 15.000 bezoekers kunnen maximaal € 10.000,– aanvragen om de adoptie onder supporter te vergroten naar 100 procent.</text:p>
      <text:p text:style-name="ifm_p_mt.3.7mm_ifm">Uitwedstrijden</text:p>
      <text:p text:style-name="ifm_p_ifm">•  Betaaldvoetbalorganisaties die in seizoen 2025/2026 geen gebruik hebben gemaakt van de uitwedstrijdenregeling kunnen € 10.000,– aanvragen voor de start van de invoering van PDT bij uitwedstrijden. Bijlage C bevat een overzicht van de betaaldvoetbalorganisaties die afgelopen seizoen subsidie hebben ontvangen voor de implementatie van PDT bij uitwedstrijden.</text:p>
      <text:p text:style-name="ifm_p_mt.3.7mm_ifm">De volgende activiteiten kunnen vanuit de subsidie worden gefinancierd:</text:p>
      <text:p text:style-name="ifm_p_ifm">•  Het tijdelijk uitbreiden of verbeteren van de serviceorganisatie ten behoeve van de invoering van PDT;</text:p>
      <text:p text:style-name="ifm_p_ifm">•  Marketing- en communicatieactiviteiten om supporters te betrekken en te informeren over PDT;</text:p>
      <text:p text:style-name="ifm_p_ifm">•  Interne afstemming over en verbetering van interne processen tussen de afdelingen veiligheid, ticketing en marketing;</text:p>
      <text:p text:style-name="ifm_p_ifm">•  Afstemming met leveranciers van ticketing, toegangsverlening en digitale identiteitscontrole;</text:p>
      <text:p text:style-name="ifm_p_ifm">•  Afstemming met de lokale veiligheidsdriehoek over de (verdere) invoering van PDT.</text:p>
      <text:p text:style-name="ifm_p_mt.3.7mm_ifm">De subsidie mag ook gebruikt worden voor de technische doorontwikkeling van PDT als dat een directe bijdrage levert aan een snellere implementatie en/of het vergroten van de adoptie onder supporters, bijvoorbeeld:</text:p>
      <text:p text:style-name="ifm_p_ifm">•  Het verbeteren van de integratie van PDT met losse kaartverkoop en/of het vervangen van de fysieke seizoenkaart;</text:p>
      <text:p text:style-name="ifm_p_ifm">•  Het integreren van PDT in de eigen club applicatie van de betaaldvoetbalorganisaties;</text:p>
      <text:p text:style-name="ifm_p_ifm">•  De technische integratie van PDT met het systeem voor de handhaving van (lokale) stadionverboden;</text:p>
      <text:p text:style-name="ifm_p_ifm">•  De invoering van PDT voor zakelijke gasten en de eventueel bijbehorende hospitality zoals parkeerkaarten en/of toegang tot bepaalde ruimten in het stadion.</text:p>
      <text:p text:style-name="ifm_p_mt.3.7mm_ifm">Alleen kosten gemaakt tijdens de looptijd van het project mogen worden opgegeven. Kosten voorafgaand aan of na afloop van de looptijd zijn niet subsidieerbaar/declarabel. BTW wordt alleen vergoed voor zover de begunstigde geen btw-aftrek heeft. En wanneer dit onderdeel uitmaakt van de kosten van de aanvrager.</text:p>
      <text:p text:style-name="ifm_p_mt.3.7mm_ifm">De licentie-, aansluit- en eventuele overige kosten die voor het gebruik van PDT aan een leverancier worden betaald, kunnen tot een bedrag van maximaal 30% van het aangevraagde subsidiebedrag in de begroting worden opgevoerd.</text:p>
      <text:p text:style-name="ifm_p_mt.3.7mm_ifm">Rekenvoorbeeld: Het aangevraagde subsidiebedrag voor een project is € 30.000,–. De aansluit- en licentiekosten kunnen voor een bedrag van maximaal € 9.000,– worden opgenomen in de begroting.</text:p>
      <text:p text:style-name="ifm_p_mt.3.7mm_ifm">De subsidie kan niet gebruikt worden voor het financieren van directe kosten voor diensten van leveranciers die normaal gesproken al worden ingezet voor ticketverkoop en toegangsverlening om betaald voetbalwedstrijden met bezoekers te kunnen spelen.</text:p>
      <text:h text:style-name="ifm_p_font.bold-italic_mt.5.08mm_page.keep-with-next_ifm" text:outline-level="5">3.3.<text:s/>Het opstellen en indienen van de aanvraag</text:h>
      <text:p text:style-name="ifm_p_mt.4.23mm_ifm">•  Vul in Mijn ZonMw het aanvraagformulier in en voeg de bijlage toe. Dit vormt samen de subsidieaanvraag. De subsidieaanvraag dient u in vóór het verstrijken van de deadline.</text:p>
      <text:p text:style-name="ifm_p_ifm">•  Maximaal 2 A4 met een beschrijving en/of figuur waarin de werking van PDT wordt uitgelegd. Let er op dat de beschrijving van de PDT oplossing voldoet aan de technische en juridische uitgangspunten zoals vermeld in Bijlage A en B.</text:p>
      <text:p text:style-name="ifm_p_ifm">•  De startdatum van het project ligt na de datum van versturen van de beschikking (zie paragraaf 4.4 ‘Besluitvorming’).</text:p>
      <text:p text:style-name="ifm_p_ifm">•  Schrijf uw subsidieaanvraag in het Nederlands.</text:p>
      <text:h text:style-name="ifm_p_font.bold-italic_mt.5.08mm_page.keep-with-next_ifm" text:outline-level="5">3.4.<text:s/>Voorwaarden voor indiening</text:h>
      <text:p text:style-name="ifm_p_mt.4.23mm_ifm">ZonMw toetst uw subsidieaanvraag op onderstaande voorwaarden voor indiening. Alleen als uw aanvraag aan deze indieningsvoorwaarden voldoet wordt deze beoordeeld. Wanneer u een administratieve fout heeft gemaakt bij het indienen – bijvoorbeeld omdat u een verkeerd document heeft toegevoegd – krijgt u 48 uur de tijd om deze fout te herstellen, zodat u alsnog kunt voldoen aan de voorwaarden voor indiening. We vragen u om hier na de indiening beschikbaar voor te zijn.</text:p>
      <text:p text:style-name="ifm_p_ifm">•  De subsidieaanvraag is volledig en ingediend via Mijn ZonMw vóór de gestelde deadline.</text:p>
      <text:p text:style-name="ifm_p_ifm">•  De subsidieaanvraag is in het Nederlands geschreven.</text:p>
      <text:p text:style-name="ifm_p_ifm">•  De hoofdaanvrager voldoet aan de in paragraaf 3.1 gestelde voorwaarden.</text:p>
      <text:p text:style-name="ifm_p_ifm">•  De startdatum van het project ligt ten minste 6 weken na de indiendatum van de aanvraag.</text:p>
      <text:p text:style-name="ifm_p_ifm">•  Het voorgestelde project heeft een looptijd van minimaal 6 en maximaal 12 maanden.</text:p>
      <text:p text:style-name="ifm_p_ifm">○  Let op dat de start- en einddatum kloppen met de looptijd van het project. Het project moet uiterlijk 1 november 2026 starten en moet vóór 1 juli 2027 afgerond zijn.</text:p>
      <text:p text:style-name="ifm_p_ifm">•  Het aangevraagde subsidiebedrag komt overeen met de in paragraaf 3.2 gestelde voorwaarden.</text:p>
      <text:p text:style-name="ifm_p_ifm">•  De cofinanciering is ten minste 50% van het totale projectbudget.</text:p>
      <text:p text:style-name="ifm_p_ifm">•  De begroting is volledig ingevuld en kloppend.</text:p>
      <text:p text:style-name="ifm_p_mt.3.7mm_ifm">Alle vereiste bijlagen zijn compleet en volgens de instructies en voorwaarden van deze subsidieoproep opgesteld en ingediend.</text:p>
      <text:h text:style-name="ifm_p_font.bold-italic_mt.5.08mm_page.keep-with-next_ifm" text:outline-level="5">3.5.<text:s/>Subsidievoorwaarden</text:h>
      <text:p text:style-name="ifm_p_mt.4.23mm_ifm">Bij het aanvragen van een subsidie bij ZonMw zijn de Algemene subsidiebepalingen ZonMw 2026 en het Akkoord bekostiging wetenschappelijk onderzoek 2008 van toepassing.</text:p>
      <text:p text:style-name="ifm_p_mt.3.7mm_ifm">Cofinanciering is in deze subsidieoproep verplicht. De vereiste minimale cofinanciering bedraagt 50%, zonder onderscheid naar cofinanciering in geld of in natura.</text:p>
      <text:p text:style-name="ifm_p_ifm">•  Cofinanciering ‘in geld’ (te innen door de aanvrager), die dient als dekking voor de begroting van de projectactiviteiten beschreven in de aanvraag;</text:p>
      <text:p text:style-name="ifm_p_ifm">•  Cofinanciering ‘in natura’, die kan bestaan uit een bijdrage in menskracht of middelen van de betrokken organisaties. De gestelde cofinancieringseis in deze subsidieoproep is een minimale vereiste bijdrage.</text:p>
      <text:p text:style-name="ifm_p_mt.3.7mm_ifm">Rekenvoorbeeld: Een betaaldvoetbalorganisatie met een stadioncapaciteit van 11.000 bezoekers vraagt € 25.000,– subsidie aan om te starten met de invoering van PDT in seizoen 2026/2027. Daarnaast wordt € 10.000,– subsidie aangevraagd voor de inzet van PDT bij uitwedstrijden. Bij een totaal subsidiebedrag van € 35.000,– geldt een verplichte cofinanciering van minimaal hetzelfde bedrag (€ 35.000,–). Dit betekent dat het totale projectbudget minstens € 70.000,– bedraagt.</text:p>
      <text:h text:style-name="ifm_p_font.bold_mt.5.08mm_page.keep-with-next_ifm" text:outline-level="4">4.<text:s/>Beoordelingsprocedure</text:h>
      <text:h text:style-name="ifm_p_font.bold-italic_mt.5.08mm_page.keep-with-next_ifm" text:outline-level="5">4.1.<text:s/>Procedure</text:h>
      <text:p text:style-name="ifm_p_mt.4.23mm_ifm">Subsidieaanvragen worden beoordeeld op volgorde van binnenkomst. De datum waarop de subsidieaanvraag is ingediend, is de datum van binnenkomst. Het kan voorkomen dat het totale beschikbare subsidiebudget al voor de deadline op is. In dat geval sluit de subsidieoproep eerder. Dit wordt via de website van ZonMw bekend gemaakt.</text:p>
      <text:h text:style-name="ifm_p_font.bold-italic_mt.5.08mm_page.keep-with-next_ifm" text:outline-level="5">4.2.<text:s/>In behandeling nemen van de subsidieaanvraag</text:h>
      <text:p text:style-name="ifm_p_mt.4.23mm_ifm">Zo snel mogelijk nadat u uw subsidieaanvraag heeft ingediend, hoort u of ZonMw uw subsidieaanvraag in behandeling neemt. ZonMw bepaalt dit aan de hand van de indieningsvoorwaarden. Alleen als uw subsidieaanvraag aan deze voorwaarden voldoet, kan ZonMw deze in behandeling nemen. Houd er rekening mee dat ZonMw u binnen 2 weken na indiening van de subsidieaanvraag kan benaderen om eventuele administratieve correcties door te voeren om (alsnog) te voldoen aan de voorwaarden voor indiening. U krijgt 1 keer de gelegenheid om correcties door te voeren. Hiervoor krijgt u eenmalig 48 uur de tijd vanaf verzending van het verzoek om herstel vanuit ZonMw. De datum en het tijdstip waarop de gecorrigeerde subsidieaanvraag is ingediend, bepaalt de datum van binnenkomst en dus de volgorde van binnenkomst.</text:p>
      <text:h text:style-name="ifm_p_font.bold-italic_mt.5.08mm_page.keep-with-next_ifm" text:outline-level="5">4.3.<text:s/>Beoordeling</text:h>
      <text:p text:style-name="ifm_p_mt.4.23mm_ifm">Subsidieaanvragen worden op volgorde van binnenkomst beoordeeld aan de hand van de kwaliteits- en relevantiecriteria. Bureaumedewerkers van ZonMw beoordelen of uw subsidieaanvraag aan elk beoordelingscriterium voldoet. Zij checken ook of aan alle subsidievoorwaarden is voldaan. Alleen subsidieaanvragen die aan alle beoordelingscriteria en subsidievoorwaarden voldoen, kunnen worden toegekend.</text:p>
      <text:h text:style-name="ifm_p_font.bold-italic_mt.5.08mm_page.keep-with-next_ifm" text:outline-level="5">4.4.<text:s/>Besluitvorming</text:h>
      <text:p text:style-name="ifm_p_mt.4.23mm_ifm">Aanvragers ontvangen uiterlijk 6 weken na indiening van de subsidieaanvraag een beschikking. In de beschikking staat beschreven of de subsidieaanvraag wordt toegekend of op basis van welke criteria en/of subsidievoorwaarden de subsidieaanvraag wordt afgewezen.</text:p>
      <text:h text:style-name="ifm_p_font.bold-italic_mt.5.08mm_page.keep-with-next_ifm" text:outline-level="5">4.5.<text:s/>Beoordelingscriteria</text:h>
      <text:p text:style-name="ifm_p_mt.4.23mm_ifm">Hieronder staan de kwaliteitscriteria en relevantiecriteria. Tijdens de beoordeling wordt bepaald of subsidieaanvragen aan deze criteria voldoen.</text:p>
      <text:h text:style-name="ifm_p_font.bold-italic_mt.5.08mm_page.keep-with-next_ifm" text:outline-level="5">4.6.<text:s/>Kwaliteitscriteria</text:h>
      <text:p text:style-name="ifm_p_mt.4.23mm_ifm">•  Doel</text:p>
      <text:p text:style-name="ifm_p_ifm">Het is duidelijk wat het doel van de subsidieaanvraag is en welke beoogde resultaten worden behaald.</text:p>
      <text:p text:style-name="ifm_p_ifm">○  Het is duidelijk aangegeven voor welk(e) traject(en) subsidie wordt aangevraagd: starten met de toepassing van PDT, adoptie van PDT onder supporters vergroten en/of de inzet van PDT bij uitwedstrijden.</text:p>
      <text:p text:style-name="ifm_p_ifm">•  Plan van aanpak</text:p>
      <text:p text:style-name="ifm_p_ifm">Het is aannemelijk dat met het plan van aanpak het doel bereikt kan worden dat:</text:p>
      <text:p text:style-name="ifm_p_ifm">○  Alle supporters aan het einde van het seizoen met PDT (uit)wedstrijden bezoeken.</text:p>
      <text:p text:style-name="ifm_p_ifm">○  De adoptie van PDT onder supporters tot 100 procent wordt verhoogd.</text:p>
      <text:p text:style-name="ifm_p_ifm">In het plan van aanpak staat beschreven:</text:p>
      <text:p text:style-name="ifm_p_ifm">○  Activiteiten/werkwijzen/methoden om het doel te bereiken;</text:p>
      <text:p text:style-name="ifm_p_ifm">○  Een tijdpad;</text:p>
      <text:p text:style-name="ifm_p_ifm">○  Rol- en taakverdeling.</text:p>
      <text:p text:style-name="ifm_p_ifm">Uit het plan van aanpak en/of de extra bijlage blijkt dat:</text:p>
      <text:p text:style-name="ifm_p_ifm">○  De functionaliteiten van PDT zoals identificatie, een dynamische en definitieve bezoekerslijst voldoen aan de beschrijving in Bijlage A en Bijlage B van deze subsidieoproep.</text:p>
      <text:p text:style-name="ifm_p_ifm">○  PDT voldoet aan de technische- en juridische randvoorwaarden (Bijlage B) om de privacy en veiligheid van stadionbezoekers te waarborgen;</text:p>
      <text:p text:style-name="ifm_p_ifm">○  Er geen biometrische gegevensverwerking plaatsvindt in de gekozen oplossing;</text:p>
      <text:p text:style-name="ifm_p_ifm">•  Projectgroep</text:p>
      <text:p text:style-name="ifm_p_ifm">○  De afdelingen veiligheid, ticketing en marketing van de betaaldvoetbalorganisatie zijn bij het project betrokken en er is duidelijk beschreven op welke wijze tussen deze afdelingen wordt samengewerkt.</text:p>
      <text:p text:style-name="ifm_p_ifm">○  Er is duidelijk aangegeven met welke leveranciers in de operationele gebieden ticketing, toegangsverlening en digitale identiteitscontrole wordt samengewerkt bij de toepassing en/of doorontwikkeling van PDT.</text:p>
      <text:p text:style-name="ifm_p_ifm">○  De projectgroep heeft de expertises in huis die nodig zijn voor de uitvoering van het project.</text:p>
      <text:p text:style-name="ifm_p_ifm">In het aanvraagformulier dient u de expertises en ervaringen van de projectgroepleden per projectgroeplid toe te lichten bij onderdeel ‘2.1 projectgroepleden’. Hiervoor moet bij onderdeel ‘1.4 Extra projectleden’, ‘Ja’ aangevinkt worden.</text:p>
      <text:p text:style-name="ifm_p_ifm">•  Begroting</text:p>
      <text:p text:style-name="ifm_p_ifm">○  In de begroting staat beschreven wie welke kosten maakt. Specifieer de gemaakte kosten als toelichting in het begrotingsformat in Mijn ZonMw. Deze kosten zijn in verhouding tot het plan van aanpak. De begroting sluit aan op de begrotingsvoorwaarden in de subsidieoproep. Het maximaal aan te vragen bedrag komt overeen met het gekozen subsidietraject en de stadioncapaciteit (zie paragraaf 3.2).</text:p>
      <text:h text:style-name="ifm_p_font.bold-italic_mt.5.08mm_page.keep-with-next_ifm" text:outline-level="5">4.7.<text:s/>Relevantiecriteria</text:h>
      <text:p text:style-name="ifm_p_mt.4.23mm_ifm">•  Aansluiting subsidieoproep</text:p>
      <text:p text:style-name="ifm_p_ifm">De subsidieaanvraag sluit aan bij het doel van de subsidieoproep (zie paragraaf 2.2).</text:p>
      <text:p text:style-name="ifm_p_ifm">○  In de aanvraag wordt duidelijk beschreven hoe de invoering van PDT en het vergroten van de adoptie onder supporters bijdragen een snelle en veilige toegangsverlening van het voetbalstadion en/of het bezoeken van uitwedstrijden. Daarnaast blijkt hoe PDT bijdraagt aan het weren van supporters met een stadionverbod en het identificeren van supporters bij incidenten in het stadion.</text:p>
      <text:p text:style-name="ifm_p_ifm">○  In de aanvraag is ook duidelijk beschreven op welke wijze PDT onder supporters wordt geïntroduceerd en/of op welke wijze wordt toegewerkt naar 100 procent adoptie onder supporters. De aanvraag laat zien welke (technische) drempels er nu worden ervaren en op welke wijze deze door dit project worden weggenomen.</text:p>
      <text:p text:style-name="ifm_p_ifm">•  Doelgroepen en stakeholders</text:p>
      <text:p text:style-name="ifm_p_ifm">Er is beschreven op welke manier de resultaten van het project relevant zijn voor welke doelgroepen en/of stakeholders. In de aanvraag wordt duidelijk uitgelegd op welke manier supporters worden betrokken en/of geïnformeerd over PDT.</text:p>
      <text:h text:style-name="ifm_p_font.bold_mt.5.08mm_page.keep-with-next_ifm" text:outline-level="4">5.<text:s/>Vervolg en verplichtingen</text:h>
      <text:h text:style-name="ifm_p_font.bold-italic_mt.5.08mm_page.keep-with-next_ifm" text:outline-level="5">5.1.<text:s/>Verplichtingen</text:h>
      <text:p text:style-name="ifm_p_mt.4.23mm_ifm">Als een subsidieaanvraag wordt toegewezen, ontvangt de aanvrager een positieve beschikking. ZonMw maakt het volledige subsidiebedrag over rond de startdatum van het project. Bij het ontvangen van de subsidie horen ook verplichtingen. U moet daarom bij de uitvoering van uw project aan onderstaande voldoen:</text:p>
      <text:p text:style-name="ifm_p_ifm">•  Start- en einddatum</text:p>
      <text:p text:style-name="ifm_p_ifm">Het project moet uiterlijk 6 maanden na de verzenddatum van de beschikking starten. Alleen in bijzondere gevallen kan hiervan worden afgeweken. Neem hiervoor binnen de termijn van 6 maanden contact op met uw contactpersoon bij ZonMw. Het project moet uiterlijk 1 juli 2027 afgerond zijn.</text:p>
      <text:p text:style-name="ifm_p_ifm">•  Meldingsplicht</text:p>
      <text:p text:style-name="ifm_p_ifm">Voor deze subsidie vraagt ZonMw geen voortgangsrapportages op. Hier staat wel een meldingsplicht tegenover. Dit betekent dat wanneer er wijzigingen in het project of de planning optreden, u verplicht bent deze wijzigingen tijdig aan ZonMw te melden. Gebruik hiervoor het wijzigingsformulier in Mijn ZonMw of meld de wijziging bij het programmateam via sportinnovatie@zonmw.nl. Mocht blijken dat niet voldaan is aan de meldingsplicht, dan kan dit gevolgen hebben voor de hoogte van het verleende subsidiebedrag.</text:p>
      <text:p text:style-name="ifm_p_ifm">•  Bewijs van prestatielevering</text:p>
      <text:p text:style-name="ifm_p_ifm">Voor deze subsidieronde worden de subsidies eerst verleend en pas vastgesteld als de activiteiten zijn afgerond. Verantwoording vindt plaats na het einde van de looptijd van het project. De verantwoording gaat alleen over de prestatie. U hoeft geen uitgebreide financiële administratie bij te houden, maar u moet wel stukken bewaren als bewijs dat de activiteiten waarvoor subsidie is aangevraagd zijn uitgevoerd zoals aangegeven in de aanvraag. Twee weken voor de einddatum van het project wordt een taak opengesteld in Mijn ZonMw om een Bewijs van prestatielevering in te dienen. Deze moet binnen 10 werkdagen na het verstrijken van de einddatum ingediend zijn. U wordt gevraagd het volgende in te dienen: een demonstratie van de toepassing en functionaliteiten van PDT, communicatiemateriaal over PDT en/of berichtgeving op uw website, een verslag of deelnemerslijst van een bijeenkomst met supporters en data over de adoptie van PDT door supporters. Als bij de eindcontrole blijkt dat de activiteiten niet of niet geheel zijn verricht en u dit niet tijdig heeft gemeld, kan ZonMw de subsidie op nihil vaststellen.</text:p>
      <text:p text:style-name="ifm_p_ifm">•  Herbruikbare kennis uit subsidies</text:p>
      <text:p text:style-name="ifm_p_ifm">Om de resultaten toegankelijk en bruikbaar te maken voor iedereen, verwacht ZonMw van projectleiders dat zij hun resultaten zoveel mogelijk beschikbaar stellen. Denk hierbij bijvoorbeeld aan artikelen, metadata, data, presentaties, trainingen, protocollen, posters, boeken, onderzoekssoftware en aanbevelingen. Alle wetenschappelijke artikelen, die voortkomen uit ZonMw gefinancierd onderzoek, moeten direct Open Access beschikbaar zijn. De onderliggende data en/of niet numerieke resultaten die ten grondslag liggen aan de conclusies van de publicaties, moeten gelijktijdig met de publicatie zo openbaar mogelijk gemaakt worden.</text:p>
      <text:h text:style-name="ifm_p_font.bold-italic_mt.5.08mm_page.keep-with-next_ifm" text:outline-level="5">5.2.<text:s/>Impactverslag</text:h>
      <text:p text:style-name="ifm_p_mt.4.23mm_ifm">Na het verstrijken van de einddatum van het project vraagt ZonMw u te rapporteren over de resultaten en impact van het project in een impactverslag. U ontvangt voor het opstellen van dit impactverslag een taak in Mijn ZonMw.</text:p>
      <text:p text:style-name="ifm_p_mt.3.7mm_ifm">De informatie uit het impactverslag wordt op de ZonMw-website gepubliceerd. Dit is van belang voor het delen van kennis en het vergroten van (maatschappelijke en/of wetenschappelijke) impact van de resultaten. Daarnaast evalueert ZonMw aan de hand van de impactverslagen wat de subsidieoproep aan kennis en impact heeft opgeleverd.</text:p>
      <text:h text:style-name="ifm_p_font.bold_mt.5.08mm_page.keep-with-next_ifm" text:outline-level="4">6.<text:s/>Contact en overige informatie</text:h>
      <text:h text:style-name="ifm_p_font.bold-italic_mt.5.08mm_page.keep-with-next_ifm" text:outline-level="5">6.1.<text:s/>Inhoudelijke vragen</text:h>
      <text:p text:style-name="ifm_p_mt.4.23mm_ifm">Neem voor inhoudelijke vragen over deze subsidieoproep contact op met:</text:p>
      <text:p text:style-name="ifm_p_mt.3.7mm_ifm">Na(a)m(en) programmateam: Lianne van Horen</text:p>
      <text:p text:style-name="ifm_p_ifm">Functie: Programmamanager</text:p>
      <text:p text:style-name="ifm_p_ifm">Telefoon: 06 34 57 74 33</text:p>
      <text:p text:style-name="ifm_p_ifm">E-mailadres: sportinnovatie@zonmw.nl</text:p>
      <text:h text:style-name="ifm_p_font.bold-italic_mt.5.08mm_page.keep-with-next_ifm" text:outline-level="5">6.2.<text:s/>Technische vragen</text:h>
      <text:p text:style-name="ifm_p_mt.4.23mm_ifm">Neem voor technische vragen over het gebruik van Mijn ZonMw, het online indiensysteem van ZonMw, contact op met de ZonMw-Servicedesk: maandag t/m vrijdag van 9.00 tot 17.00 uur via telefoon 070 349 51 78 of via servicedesk@zonmw.nl. Vermeld in uw e-mail uw telefoonnummer, zodat wij als dat nodig is telefonisch contact met u kunnen opnemen.</text:p>
      <text:h text:style-name="ifm_p_font.bold-italic_mt.5.08mm_page.keep-with-next_ifm" text:outline-level="5">6.3.<text:s/>Informatiebijeenkomsten</text:h>
      <text:p text:style-name="ifm_p_mt.4.23mm_ifm">ZonMw organiseert voor deze subsidieoproep op 14 april 2026 om 15.00 uur een online informatiebijeenkomst. U kunt zich aanmelden voor deze bijeenkomst via deze link.</text:p>
      <text:h text:style-name="ifm_p_font.bold-italic_mt.5.08mm_page.keep-with-next_ifm" text:outline-level="5">6.4.<text:s/>Downloads en links</text:h>
      <text:p text:style-name="ifm_p_mt.4.23mm_ifm">•  Ons Voetbal is van Iedereen</text:p>
      <text:p text:style-name="ifm_p_ifm">•  Procesmeting Persoonlijke Digitale Toegang (PDT)</text:p>
      <text:p text:style-name="ifm_p_ifm">•  Gastvrij en Veilig Voetbal</text:p>
      <text:p text:style-name="ifm_p_ifm">•  De inzet van (digitale) preregistratie en biometrische toegangspoortje door betaald voetbalorganisaties</text:p>
      <text:p text:style-name="ifm_p_ifm">•  Aanmeldlink digitale informatiebijeenkomst</text:p>
      <text:h text:style-name="ifm_p_font.bold_mt.5.08mm_page.break-before_ifm" text:outline-level="4">BIJLAGEN<text:s/></text:h>
      <text:h text:style-name="ifm_p_font.bold_mt.5.08mm_page.keep-with-next_ifm" text:outline-level="5">A.<text:s/>De inzet van (digitale) preregistratie en biometrische toegangspoortje door betaald voetbalorganisaties</text:h>
      <text:p text:style-name="ifm_p_mt.4.23mm_ifm">Sportinnovator en de KNVB hebben diverse onderzoeken laten uitvoeren naar de rechtmatigheid van diverse vormen van Persoonlijke Digitale Toegang in het betaald voetbal. PDT in het betaald voetbal is een digitale applicatie, of combinatie van applicaties die zorgt voor een veilige en efficiënte toegangscontrole van supporters in voetbalstadions. De applicatie biedt de volgende functionaliteiten:</text:p>
      <text:p text:style-name="ifm_p_ifm">1.  Betrouwbare identiteitsvalidatie</text:p>
      <text:p text:style-name="ifm_p_ifm">•  Leest de RFID- of NFC-chip van een identiteitsbewijs of gebruikt een andere techniek om een gevalideerde foto te creëren.</text:p>
      <text:p text:style-name="ifm_p_ifm">•  Valideert op een veilige manier de identiteit van de gebruiker aan de hand van een identiteitsbewijs.</text:p>
      <text:p text:style-name="ifm_p_ifm">•  Slaat de persoonsgegevens decentraal op de smartphone van de gebruiker op.</text:p>
      <text:p text:style-name="ifm_p_ifm">2.  Beheer van toegangsrechten</text:p>
      <text:p text:style-name="ifm_p_ifm">•  Stelt betaaldvoetbalorganisaties in staat om bezit- en toegangsrechten digitaal toe te wijzen aan gebruikers.</text:p>
      <text:p text:style-name="ifm_p_ifm">3.  Beheer en overdracht van toegangsbewijzen</text:p>
      <text:p text:style-name="ifm_p_ifm">•  Gebruikers kunnen toegangsbewijzen voor voetbalwedstrijden beheren en eenvoudig doorsturen naar andere gebruikers.</text:p>
      <text:p text:style-name="ifm_p_ifm">4.  Dynamische bezoekerslijst</text:p>
      <text:p text:style-name="ifm_p_ifm">•  Na acceptatie van een toegangsbewijs genereert de applicatie automatisch een dynamische bezoekerslijst per wedstrijd, toegankelijk voor de betaaldvoetbalorganisatie.</text:p>
      <text:p text:style-name="ifm_p_ifm">5.  Controle bij stadioningang</text:p>
      <text:p text:style-name="ifm_p_ifm">•  Betaaldvoetbalorganisaties kunnen bij de ingang van het stadion zowel de geldigheid van het toegangsbewijs als de identiteit van de bezoeker (laten) controleren.</text:p>
      <text:p text:style-name="ifm_p_ifm">6.  Definitieve bezoekerslijst</text:p>
      <text:p text:style-name="ifm_p_ifm">•  Na het scannen van het toegangsbewijs bij de ingang wordt automatisch een definitieve bezoekerslijst per wedstrijd gegenereerd.</text:p>
      <text:p text:style-name="ifm_p_ifm">•  Hiermee kan de betaaldvoetbalorganisatie exact vaststellen welke personen zich daadwerkelijk in het stadion bevinden.</text:p>
      <text:h text:style-name="ifm_p_font.roman_mt.3.7mm_page.keep-with-next_ifm" text:outline-level="5">Hoe is de privacy van stadionbezoekers gewaarborgd?</text:h>
      <text:p text:style-name="ifm_p_mt.3.7mm_ifm">De privacy van stadionbezoekers staat voorop. Betaaldvoetbalorganisaties hebben een wettelijke basis voor het gebruik van PDT. Uit de juridische verkenning blijkt dat betaaldvoetbalorganisaties de verwerking van persoonsgegevens kunnen baseren op hun ‘gerechtvaardigd belang’ om onrechtmatig gedrag, zoals geweld, discriminatie en gevaarzetting, tegen te gaan. Om de privacy en veiligheid van bezoekers te waarborgen, moet PDT voldoen aan een aantal technische- en juridische randvoorwaarden. Zo mogen bijvoorbeeld geen bijzondere persoonsgegevens, zoals biometrische gegevens, worden verwerkt. Een pasfoto geldt niet als bijzonder persoonsgegeven. Het vergelijken van een ‘selfie’ met de pasfoto uit een identiteitsbewijs wordt gezien als een biometrische verwerking en is uitgesloten.</text:p>
      <text:h text:style-name="ifm_p_font.bold_mt.5.08mm_page.keep-with-next_ifm" text:outline-level="5">B.<text:s/>De inzet van Persoonlijke Digitale Toegang binnen het betaald voetbal</text:h>
      <text:h text:style-name="ifm_p_font.roman_mt.4.23mm_page.keep-with-next_ifm" text:outline-level="5">Inleiding</text:h>
      <text:p text:style-name="ifm_p_mt.3.7mm_ifm">Betaald voetbalorganisaties (‘BVO’s’) zetten steeds vaker vormen van digitale preregistratie in om de ticketverkoop en toegangscontrole voor voetbalwedstrijden effectiever en veiliger te laten verlopen. In deze hand-out wordt een toelichting gegeven op de definitie, meerwaarde en de werking van Persoonlijke Digitale Toegang (PDT), zoals deze sinds het jaar 2023 is getest bij verschillende BVO’s in de vorm van een pilot. Deze pilot is geïnitieerd vanuit het programma Ons Voetbal is Voor Iedereen (OVIVI). Hierbij zijn het Ministerie van VWS, Sportinnovator en de KNVB betrokken. De pilot is de basis geweest van de uitgangspunten van PDT die de KNVB voornemens is om te introduceren in het Betaald Voetbal vanaf het seizoen 2027-2028. Deze besluitvorming dient plaats te vinden in – en is afhankelijk van – de Algemene Vergadering Betaald Voetbal (AVBV) in juni 2026.</text:p>
      <text:p text:style-name="ifm_p_mt.3.7mm_ifm">Om de privacy en veiligheid van bezoekers te borgen, moet de ontwikkeling en de inzet van PDT-toepassingen door BVO’s voldoen aan een aantal technische en juridische randvoorwaarden. Deze hand-out bevat tevens een overzicht van de belangrijkste technische en juridische randvoorwaarden waaraan de PDT-toepassing die een BVO implementeert dient te voldoen. Tot slot bevat de bijlage van deze hand-out een overzicht met de belangrijkste definities die relevant zijn voor het opstellen van de overeenkomsten en convenanten over inzet van PDT door BVO’s.</text:p>
      <text:p text:style-name="ifm_p_mt.3.7mm_ifm">Voor een beter begrip van de volledige context waarbinnen PDT geïntroduceerd wordt in het betaalde voetbal, kunnen geïnteresseerde partijen de ‘Roadmap Persoonlijke Digitale Toegang’ van de KNVB opvragen (april 2025).</text:p>
      <text:h text:style-name="ifm_p_font.roman_mt.3.7mm_page.keep-with-next_ifm" text:outline-level="5">Definitie van Persoonlijke Digitale Toegang</text:h>
      <text:p text:style-name="ifm_p_mt.3.7mm_ifm">De KNVB en Sportinnovator hebben diverse onderzoeken laten uitvoeren naar de rechtmatigheid van diverse vormen van digitale preregistratie. Een vorm van digitale preregistratie die in overeenstemming met de privacywetgeving kan worden ingezet is ‘Persoonlijke Digitale Toegang’ (‘PDT’). Er is geen vastomlijnde definitie van PDT. De KNVB gaat uit van onderstaande definitie.</text:p>
      <text:p text:style-name="ifm_p_mt.3.7mm_ifm">Een PDT-toepassing voor BVO’s betreft een digitale applicatie, of combinatie van applicaties, die:</text:p>
      <text:p text:style-name="ifm_p_ifm">1.  op basis van het uitlezen van de RFID-, NFC-chip (of een andere techniek waarmee een gevalideerde foto kan worden gecreëerd), de identiteit van de gebruiker van de applicatie op een betrouwbare en veilige wijze valideert en decentraal opslaat (bijvoorbeeld in een datakluis) op de smartphone van de gebruiker;</text:p>
      <text:p text:style-name="ifm_p_ifm">2.  de BVO in staat stelt om via de applicatie bezit- en toegangsrechten te verlenen aan gebruiker;</text:p>
      <text:p text:style-name="ifm_p_ifm">3.  de gebruiker in staat stelt via de applicatie toegangsbewijzen voor voetbalwedstrijden aan te beheren én door te sturen aan andere gebruikers;</text:p>
      <text:p text:style-name="ifm_p_ifm">4.  (na acceptatie van het toegangsbewijs door de gebruiker) op automatische wijze een dynamische bezoekerslijst per wedstrijd genereert die voor de BVO toegankelijk is;</text:p>
      <text:p text:style-name="ifm_p_ifm">5.  BVO’s in staat stelt om bij de ingang van het voetbalstadion de geldigheid van het toegangsbewijs alsmede de identiteit van de bezoeker te kunnen controleren;</text:p>
      <text:p text:style-name="ifm_p_ifm">6.  (na het scannen van het toegangsbewijs bij de ingang) op automatische wijze een definitieve bezoekerslijst per wedstrijd genereert op basis waarvan de BVO kan vaststellen welke personen zich daadwerkelijk in het stadion bevinden.</text:p>
      <text:h text:style-name="ifm_p_font.roman_mt.3.7mm_page.keep-with-next_ifm" text:outline-level="5">Waarom starten met Persoonlijke Digitale Toegang?</text:h>
      <text:p text:style-name="ifm_p_mt.3.7mm_ifm">BVO</text:p>
      <text:p text:style-name="ifm_p_ifm">Ken je bezoeker: De BVO staat in direct contact met iedere bezoeker. De BVO weet op grond van de definitieve bezoekerslijst wie er daadwerkelijk in het stadion zitten.</text:p>
      <text:p text:style-name="ifm_p_mt.3.7mm_ifm">Veiligheid: Doordat de BVO weet welke bezoekers in het stadion aanwezig zijn, kunnen incidenten sneller afgehandeld worden. Stadionverboden kunnen beter gehandhaafd worden, door de toegangsrechten van deze personen in te trekken.</text:p>
      <text:p text:style-name="ifm_p_mt.3.7mm_ifm">Privacyproof: Indien de PDT-applicatie voldoet aan de technische en juridische randvoorwaarden van deze hand-out, voldoet de BVO aan de toepasselijke wet- en regelgeving op het gebied van privacy- en gegevensbescherming.</text:p>
      <text:p text:style-name="ifm_p_mt.3.7mm_ifm">Bezoeker</text:p>
      <text:p text:style-name="ifm_p_ifm">Gebruikersgemak: De supporter heeft zijn toegangsbewijs altijd binnen handbereik en kan deze makkelijk via de applicatie delen met een ander. De instroom verloopt sneller.</text:p>
      <text:p text:style-name="ifm_p_mt.3.7mm_ifm">Veiligheid: Met de inzet van PDT kan de veiligheid van supporters worden verbeterd. Supporters met een stadionverbod kunnen geen toegangsbewijs kopen via de app. Op deze manier kunnen supporters veilig genieten van de wedstrijd.</text:p>
      <text:p text:style-name="ifm_p_mt.3.7mm_ifm">Privacyvriendelijk: De geverifieerde identiteit staat veilig opgeslagen in de app. De BVO en de beheerder of de aanbieder kunnen niet bij de gegevens van de supporter in de applicatie. De BVO ontvangt slechts een bezoekerslijst met daarop de naam (en eventueel foto) van de supporter, inclusief vak-, rij- en stoelnummer.</text:p>
      <text:p text:style-name="ifm_p_ifm">Kortom, met de inzet van PDT zorgt de BVO dat voetbal gastvrij en veilig is voor iedereen.</text:p>
      <text:p text:style-name="ifm_p_ifm">1.  Registratie</text:p>
      <text:p text:style-name="ifm_p_ifm">Voor de aankoop of ontvangen van toegangsbewijzen tot het stadion is registratie in een app op een smartphone of bij de kassa van het stadion nodig.</text:p>
      <text:p text:style-name="ifm_p_ifm">2.  Authenticatie</text:p>
      <text:p text:style-name="ifm_p_ifm">Bij de registratie controleert de app je identiteit (bijv. Door de RFID chip vna je ID-kaart, paspoort of rijbewijs te scannen). Als je identiteit is geverifieerd, worden je gegevens beveiligd opgeslagen in een datakluis op je smartphone. De betaald Voetbal Organisatie (‘BVO’) heeft geen toegang tot deze data.</text:p>
      <text:p text:style-name="ifm_p_ifm">3.  Autorisatie</text:p>
      <text:p text:style-name="ifm_p_ifm">Aan ieder toegansbewijs kan de BVO toegansrechten koppelen. Personen met een stadionverbod hebben geen bezit- of toegansrechten in de app, en kunnen daardoor ook geen toegansbewijzen ontvangen.</text:p>
      <text:p text:style-name="ifm_p_ifm">4.  Aankopen van een toegansbewijs</text:p>
      <text:p text:style-name="ifm_p_ifm">Ben je geautoriseerd om een toegansbewijs aan te kopen, dan kun je een toegansbewijs aankopen en vervolgens downloaden in de app. Op dit moment worden je gegevens nog niet gedeeld met de BVO.</text:p>
      <text:p text:style-name="ifm_p_ifm">5.  (Eventueel) doorsturen toegansbewijs</text:p>
      <text:p text:style-name="ifm_p_ifm">Als je meerdere toegansbewijzen koopt kun je deze doorturen naar andere personen die het toegansbewijs willen overnemen. Deze personen moeten zich eerst (voordat zij het toegansbewijs kunnen accepteren en gebruiken) registreren in de app (zie stap 1 tot en met 4).</text:p>
      <text:p text:style-name="ifm_p_ifm">6.  Accepteren toegansbewijs</text:p>
      <text:p text:style-name="ifm_p_ifm">Als je een toegangsbewijs accepteert worden je persoonsgegevens doorgestuurd naar de BVO waar de voetbalwedstrijd plaatsvindt.</text:p>
      <text:p text:style-name="ifm_p_ifm">7.  Genereren van dynamische bezoekerslijst</text:p>
      <text:p text:style-name="ifm_p_ifm">Je wordt op een zogeheten dynamische bezoekerslijst van de BVO geplaatst. Uiteindelijk heeft de BVO zo een (centraal) overzicht van alle personen die toegang tot het stadion (incl. Ieders stoelnummer).</text:p>
      <text:p text:style-name="ifm_p_ifm">8.  Controle bij de ingang van het voetbalstadion</text:p>
      <text:p text:style-name="ifm_p_ifm">Op de wedstrijddag wordt jouw toegansbewijs gescand bij de ingang van het stadion. Het is mogelijk dat je QR- of barcode pas wordt vrijgegeven in de app op de dag van de wedstrijd, of 24 uur voorafgaand aan de wedstrijd.</text:p>
      <text:p text:style-name="ifm_p_ifm">9.  Genereren definitieve bezoekerslijst</text:p>
      <text:p text:style-name="ifm_p_ifm">Nadat je toegangsbewijs bij de ingang van het stadion is gescand, word je op een zogeheten definitieve bezoekerslijst geplaatst. Uiteindelijk heeft de BVO zo toegang tot een (centraal) overzicht van alle personen die daadwerkelijk in het stadion aanwezig zijn (geweest) (inclusief vak-, rij- en stoelnummer).</text:p>
      <text:p text:style-name="ifm_p_mt.3.7mm_ifm">Werking Persoonlijke Digitale Toegang in het betaald voetbal.</text:p>
      <text:p text:style-name="ifm_p_ifm">Op welke wijze worden de gegevens en de privacy van bezoekers beschermd?</text:p>
      <text:p text:style-name="ifm_p_ifm">1.  De gevalideerde identiteit van de bezoeker wordt decentraal opgeslagen in de applicatie op de smartphone. De BVO kan niet bij deze gegevens in de app, maar ontvangt slechts een dynamische en vervolgens definitieve bezoekerslijst met de naam, geboortedatum, vak-, rij- en stoelnummer van de bezoeker. Voor de juiste identificatie is het ook nodig dat een gevalideerde foto kan worden gedeeld met of getoond aan de BVO. Dit kan op verschillende manieren vorm worden gegeven: a) de foto van de bezoeker wordt rechtstreeks vanuit de applicatie gedeeld met de BVO en in de bezoekerslijst gezet of b) de bezoeker toont de foto in de applicatie.</text:p>
      <text:p text:style-name="ifm_p_ifm">2.  De bezoekerslijst wordt (geautomatiseerd) verwijderd binnen een redelijke termijn na afloop van de wedstrijd. Het staat de BVO vrij om een redelijke termijn te kiezen. De AVG bevat geen concrete bewaartermijn. Het verdient aanbeveling om de bewaartermijn van de bezoekerslijst even lang te bewaren als de camerabeelden, zodat incidenten effectief kunnen worden onderzocht. Voor camerabeelden geldt een gebruikelijke bewaartermijn van ten hoogste 28 dagen. Persoonsgegevens die samenhangen met een incident kunnen uiteraard langer door de BVO worden bewaard (in ieder geval tot afhandeling van het incident).</text:p>
      <text:p text:style-name="ifm_p_ifm">3.  De BVO en de aanbieder van de PDT-applicatie hebben voorafgaand aan de inzet van de applicatie een Data Protection Impact Assessment uitgevoerd en privacy by design én beveiligingsmaatregelen geformuleerd die de gegevens van de bezoeker beschermen.</text:p>
      <text:p text:style-name="ifm_p_ifm">4.  De gegevens op de definitieve bezoekerslijst worden niet met derden gedeeld, tenzij dit strikt noodzakelijk is om een incident af te handelen of om te voldoen aan de vordering van de politie of het OM ten behoeve van een strafrechtelijk onderzoek.</text:p>
      <text:h text:style-name="ifm_p_font.roman_mt.3.7mm_page.keep-with-next_ifm" text:outline-level="5">Technische voorwaarden</text:h>
      <text:p text:style-name="ifm_p_mt.3.7mm_ifm">Om de privacy en veiligheid van bezoekers te borgen, moeten er technische randvoorwaarden worden gesteld aan PDTtoepassingen. De ontwikkeling en inzet van PDT-toepassingen door BVO’s dienen (onder meer) aan de volgende technische randvoorwaarden te voldoen:</text:p>
      <text:p text:style-name="ifm_p_ifm">1.  De applicatie dient te worden gekoppeld aan het platform dat op dat moment wordt gebruikt voor landelijke stadionverboden.</text:p>
      <text:p text:style-name="ifm_p_ifm">2.  De applicatie kan op een betrouwbare en veilige wijze de identiteit van de gebruiker valideren en authentiseren, zonder dat daarbij gebruik wordt gemaakt van biometrie, zoals gezichtsherkenning.</text:p>
      <text:p text:style-name="ifm_p_ifm">3.  De applicatie kan door middel van het uitlezen van de RFID-, NFC-chip of een andere techniek een gevalideerde identiteit en foto van de gebruiker genereren. Bij het uitlezen van de chip of toepassen van de techniek zijn technische maatregelen getroffen die borgen dat het burgerservicenummer (BSN) van het identiteitsbewijs niet wordt verwerkt.</text:p>
      <text:p text:style-name="ifm_p_ifm">4.  De applicatie stelt de BVO technisch in staat om via de applicatie bezit- en toegangsrechten te verlenen, waarbij in elke fase het toegangsrecht beveiligd en gekoppeld blijft aan één unieke bezoeker.</text:p>
      <text:p text:style-name="ifm_p_ifm">5.  De applicatie maakt het technisch onmogelijk om een toegangsbewijs of toegangsrecht over te dragen aan een gebruiker met een stadionverbod. Het is niet toegestaan om als gebruiker je telefoon aan een ander te geven, zodat deze op basis van jouw identiteit en ticket toegang verkrijgt tot het stadion. Dit kwalificeert als identiteitsfraude.</text:p>
      <text:p text:style-name="ifm_p_ifm">6.  Het account is niet overdraagbaar aan andere personen, omdat het account gekoppeld is aan een gevalideerde identiteit. De applicatie dient het overigens wel mogelijk te maken dat een wettelijk vertegenwoordiger namens een minderjarige een account houdt.</text:p>
      <text:p text:style-name="ifm_p_ifm">7.  De gebruiker kan via de applicatie tickets voor voetbalwedstrijden beheren én doorsturen aan andere gebruikers.</text:p>
      <text:p text:style-name="ifm_p_ifm">8.  De applicatie genereert (na acceptatie van het ticket) op automatische wijze een dynamische bezoekerslijst per wedstrijd. De bezoekerslijst is enkel toegankelijk voor medewerkers van de BVO die op grond van het toegangs- en autorisatiebeleid van de BVO daartoe bevoegd is.</text:p>
      <text:p text:style-name="ifm_p_ifm">9.  De applicatie maakt het technisch mogelijk voor de BVO’s om bij de ingang van het voetbalstadion de geldigheid van het toegangsbewijs en de identiteit van de bezoeker te controleren.</text:p>
      <text:p text:style-name="ifm_p_ifm">10.  De applicatie kan technisch geïntegreerd worden met verschillende Ticketondernemingen, Access providers en CRM providers.</text:p>
      <text:p text:style-name="ifm_p_ifm">11.  De applicatie kan technisch worden uitgebreid voor nieuwe toepassingen rond access en hospitality.</text:p>
      <text:p text:style-name="ifm_p_ifm">12.  De applicatie sluit niet uit dat het ook mogelijk is voor bezoekers om zonder het gebruik van de applicatie het stadion te bezoeken.</text:p>
      <text:p text:style-name="ifm_p_ifm">13.  De applicatie maakt gebruik van automatische verwijderingsprocessen waardoor de gegevens van de bezoeker niet te lang bewaard blijven. Een gebruikelijke termijn is een termijn van ten hoogste 28 dagen, en eventueel langer als zich een incident voordoet.</text:p>
      <text:h text:style-name="ifm_p_font.roman_mt.3.7mm_page.keep-with-next_ifm" text:outline-level="5">Juridische randvoorwaarden</text:h>
      <text:p text:style-name="ifm_p_mt.3.7mm_ifm">Om de privacy en veiligheid van bezoekers te borgen, moeten de ontwikkeling en inzet van PDT-toepassingen door BVO’s voldoen aan de toepasselijke wet- en regelgeving. Het gaat daarbij om de volgende juridische randvoorwaarden:</text:p>
      <text:p text:style-name="ifm_p_ifm">1.  De BVO baseert de verwerking van persoonsgegevens voor wat betreft toegangscontrole op zijn gerechtvaardigde belang (art. 6 lid 1 sub f AVG).</text:p>
      <text:p text:style-name="ifm_p_ifm">2.  De persoonsgegevens worden opgeslagen in een decentrale opslag zoals bijvoorbeeld een datakluis op de smartphone van de gebruiker. De BVO’s hebben pas toegang tot de persoonsgegevens nadat een ticket is geaccepteerd door de gebruiker.</text:p>
      <text:p text:style-name="ifm_p_ifm">3.  Tussen de BVO en de beheerder/aanbieder van de PDT-toepassing wordt een verwerkersovereenkomst gesloten.</text:p>
      <text:p text:style-name="ifm_p_ifm">4.  Met de PDT-applicatie worden geen bijzondere persoonsgegevens, waaronder biometrische persoonsgegevens, verwerkt. Een pasfoto is op zichzelf geen bijzonder persoonsgegeven.</text:p>
      <text:p text:style-name="ifm_p_ifm">5.  De identiteit van de gebruiker van de PDT-toepassing wordt op een betrouwbare en veilige wijze geverifieerd.</text:p>
      <text:p text:style-name="ifm_p_ifm">6.  De PDT-toepassing voldoet aan het beginsel van dataminimalisatie en privacy by design &amp; default.</text:p>
      <text:p text:style-name="ifm_p_ifm">7.  Gebruikers worden overeenkomstig art. 13 &amp; 14 van de AVG geïnformeerd over de wijze waarop hun persoonsgegevens worden verwerkt.</text:p>
      <text:p text:style-name="ifm_p_ifm">8.  De persoonsgegevens in de PDT-toepassing zijn juist en nauwkeurig en worden passend beveiligd, onder meer door een strikt autorisatiebeleid te hanteren (zie in meer detail het door Pels Rijcken opgestelde rapport).</text:p>
      <text:p text:style-name="ifm_p_ifm">9.  Het gebruik van de PDT-toepassing leidt niet tot geautomatiseerde besluitvorming of profilering in de zin van art. 22 AVG.</text:p>
      <text:p text:style-name="ifm_p_ifm">10.  De gebruiker van de PDT-toepassing kan zijn AVG-rechten uitoefenen als beschreven in art. 15 AVG tot en met 21 AVG, waaronder het recht op verwijdering, correctie en bezwaar.</text:p>
      <text:p text:style-name="ifm_p_ifm">11.  Het gebruik van PDT sluit aan bij de standaardvoorwaarden van de KNVB.</text:p>
      <text:p text:style-name="ifm_p_ifm">12.  De ontwikkelaar/beheerder van de PDT-toepassing kan, mede door middel van datamodellen en een Data Protection Impact Assessment (‘DPIA’), verantwoorden op welke wijze (persoons)gegevens worden verwerkt en op welke wijze de rechten van bezoekers worden geborgd.</text:p>
      <text:p text:style-name="ifm_p_mt.3.7mm_ifm">Voor een compleet overzicht van alle juridische randvoorwaarden waaraan een PDT-toepassing dient te voldoen, verwijzen wij naar het door Pels Rijcken opgesteld rapport: ‘De inzet van (digitale) preregistratie en biometrische toegangspoortjes door BVO’s’.</text:p>
      <text:p text:style-name="ifm_p_mt.3.7mm_ifm">Let op: Voor bezoekers zonder smartphone zal de BVO een alternatieve methode van toegangscontrole moeten kunnen aanbieden. Van belang daarbij is dat ook binnen deze alternatieve route de identiteit van de bezoeker (handmatig) wordt gevalideerd.</text:p>
      <text:h text:style-name="ifm_p_font.roman_mt.3.7mm_page.keep-with-next_ifm" text:outline-level="5">Disclaimer</text:h>
      <text:p text:style-name="ifm_p_mt.3.7mm_ifm">Deze hand-out is opgesteld door Pels Rijcken &amp; Droogleever Fortuijn in opdracht van Sportinnovator en in samenwerking met de KNVB. Anderen dan de opdrachtgever kunnen aan deze hand-out geen rechten ontlenen. Jegens anderen dan de opdrachtgever zijn de opstellers dan ook onder geen enkele omstandigheid aansprakelijk. Op dit rapport zijn de algemene voorwaarden van Pels Rijcken &amp; Droogleever Fortuijn N.V. van toepassing, te raadplegen via https://www.pelsrijcken.nl/algemenevoorwaarden.</text:p>
      <text:h text:style-name="ifm_p_font.bold-italic_mt.5.08mm_page.keep-with-next_ifm" text:outline-level="6">Bijlage<text:s/>1<text:s/>– Definities Persoonlijke Digitale Toegang</text:h>
      <text:p text:style-name="ifm_p_mt.4.23mm_ifm">Zodra wordt besloten tot de ontwikkeling of de toepassing van PDT is het van belang dat er tussen de BVO en de beheerder/aanbieder van de PDT-toepassing en daarnaast met de bestaande ticketeer, heldere contractuele afspraken worden gemaakt (bijv. over beveiliging en de toegang tot persoonsgegevens). Voor het opstellen van contractuele afspraken is van belang dat iedere BVO en ontwikkelaar dezelfde termen hanteert.</text:p>
      <text:p text:style-name="ifm_p_mt.3.7mm_ifm">Ook in het contact tussen de BVO, de KNVB, (gemeentelijke) beleidsmakers, de politie en het OM is van belang dat duidelijkheid bestaat over de werking van PDT en de daarmee samenhangende technische en juridische begrippen. Hieronder is een overzicht samengesteld met de belangrijkste definities die relevant zijn voor het opstellen van de overeenkomsten en convenanten over inzet van PDT door BVO’s.</text:p>
      <text:p text:style-name="ifm_p_mt.3.7mm_indent.-0mm_mleft.0mm_ifm"><text:span text:style-name="ifm_span_font.italic_ifm">Access control management</text:span></text:p>
      <text:p text:style-name="ifm_p_indent.0mm_mleft.0mm_ifm">Het toegangscontrolebeheer van (in dit geval) de PDT-applicatie.</text:p>
      <text:p text:style-name="ifm_p_indent.-0mm_mleft.0mm_ifm"><text:span text:style-name="ifm_span_font.italic_ifm">Anonieme gegevens</text:span></text:p>
      <text:p text:style-name="ifm_p_indent.0mm_mleft.0mm_ifm">Gegevens die geen betrekking hebben op een geïdentificeerde of identificeerbare natuurlijke persoon. Het gaat daarbij om gegevens die onomkeerbaar zijn versleuteld of anderszins zijn gehasht, waardoor de herleidbaarheid tot een persoon onomkeerbaar is uitgesloten. De herleidbaarheid, koppelbaarheid en deduceerbaarheid moet (redelijkerwijs) onmogelijk zijn.</text:p>
      <text:p text:style-name="ifm_p_indent.-0mm_mleft.0mm_ifm"><text:span text:style-name="ifm_span_font.italic_ifm">API-koppeling</text:span></text:p>
      <text:p text:style-name="ifm_p_indent.0mm_mleft.0mm_ifm">Een ‘Application Programming Interface’-koppeling waarmee het mogelijk wordt om een technische koppeling te maken tussen twee applicaties van systemen, zodat het mogelijk is om gegevens uit te wisselen tussen beide applicaties. Daarbij kan bijvoorbeeld gedacht worden aan de API-koppeling die de PDT-toepassing in staat stelt om bezoekersgegevens te verstrekken aan de BVO voor het opstellen van een bezoekerslijst.</text:p>
      <text:p text:style-name="ifm_p_indent.-0mm_mleft.0mm_ifm"><text:span text:style-name="ifm_span_font.italic_ifm">Authenticatie</text:span></text:p>
      <text:p text:style-name="ifm_p_indent.0mm_mleft.0mm_ifm">Het (geautomatiseerd) verifiëren van de identiteit van een bezoeker via de PDT-toepassing. Een gebruiker kan bijvoorbeeld zijn of haar identiteit bewijzen door zijn ID-bewijs te scannen en vervolgens een persoonsgebonden account te verkrijgen. Dit bewijs wordt vastgesteld met gebruik van een identiteitsbewijs of een geverifieerde digitale identiteit.</text:p>
      <text:p text:style-name="ifm_p_indent.-0mm_mleft.0mm_ifm"><text:span text:style-name="ifm_span_font.italic_ifm">Autorisatie</text:span></text:p>
      <text:p text:style-name="ifm_p_indent.0mm_mleft.0mm_ifm">Het proces van het door de BVO toewijzen van aankooprechten en toegangsrechten voor een account voor een specifieke wedstrijd. De BVO bepaalt welke aankooprechten er bij welk type account en iedere specifieke wedstrijden horen. Aan ieder toegangsbewijs kan de BVO toegangsrechten koppelen. Na authenticatie controleert het systeem de rechten van de gebruiker om te bepalen welke acties hij of zij mag uitvoeren.</text:p>
      <text:p text:style-name="ifm_p_indent.-0mm_mleft.0mm_ifm"><text:span text:style-name="ifm_span_font.italic_ifm">Algemene Verordening Gegevensbescherming (‘AVG’)</text:span></text:p>
      <text:p text:style-name="ifm_p_indent.0mm_mleft.0mm_ifm">Verordening (EU) 2016/679 van het Europees Parlement en de Raad van 27 april 2016 betreffende de bescherming van natuurlijke personen in verband met verwerking van persoonsgegevens en betreffende het vrije verkeer van die gegevens en tot intrekking van Richtlijn 95/46/EG.</text:p>
      <text:p text:style-name="ifm_p_indent.-0mm_mleft.0mm_ifm"><text:span text:style-name="ifm_span_font.italic_ifm">Bezoeker</text:span></text:p>
      <text:p text:style-name="ifm_p_indent.0mm_mleft.0mm_ifm">De persoon die op het moment van toegangsverlening de rechtmatige en door de BVO geautoriseerde persoon is om toegang te krijgen tot het stadion.</text:p>
      <text:p text:style-name="ifm_p_indent.-0mm_mleft.0mm_ifm"><text:span text:style-name="ifm_span_font.italic_ifm">Bezoekerslijst</text:span></text:p>
      <text:p text:style-name="ifm_p_indent.0mm_mleft.0mm_ifm">Een (centraal) voor de BVO toegankelijk overzicht van alle personen die toegang hebben tot het stadion (inclusief ieders vak-, rij- en stoelnummer).</text:p>
      <text:p text:style-name="ifm_p_indent.-0mm_mleft.0mm_ifm"><text:span text:style-name="ifm_span_font.italic_ifm">Bijzondere persoonsgegevens</text:span></text:p>
      <text:p text:style-name="ifm_p_indent.0mm_mleft.0mm_ifm">De persoonsgegevens als opgenomen in art. 9 van de AVG, waaronder gegevens over iemands gezondheid, ras, etniciteit, politieke opvatting of seksuele gerichtheid. Het verwerken van dit soort gegevens is verboden, tenzij de verwerkingsverantwoordelijke een beroep toekomt op één van de gronden uit art. 9, tweede lid, AVG.</text:p>
      <text:p text:style-name="ifm_p_indent.-0mm_mleft.0mm_ifm"><text:span text:style-name="ifm_span_font.italic_ifm">Biometrie</text:span></text:p>
      <text:p text:style-name="ifm_p_indent.0mm_mleft.0mm_ifm">Het geautomatiseerd identificeren van een individu, aan de hand van zijn of haar unieke biometrische kenmerken (zoals gezicht, vingerafdruk, stem).</text:p>
      <text:p text:style-name="ifm_p_indent.-0mm_mleft.0mm_ifm"><text:span text:style-name="ifm_span_font.italic_ifm">Biometrische gegevens</text:span></text:p>
      <text:p text:style-name="ifm_p_indent.0mm_mleft.0mm_ifm">Persoonsgegevens die het resultaat zijn van een specifieke technische verwerking met betrekking tot de fysieke, fysiologische of gedragsgerelateerde kenmerken van een natuurlijke persoon op grond waarvan eenduidige identificatie van die natuurlijke persoon mogelijk is of wordt bevestigd, zoals gezichtsafbeeldingen of vingerafdrukgegevens.</text:p>
      <text:p text:style-name="ifm_p_indent.-0mm_mleft.0mm_ifm"><text:span text:style-name="ifm_span_font.italic_ifm">Biometrische identificatie</text:span></text:p>
      <text:p text:style-name="ifm_p_indent.0mm_mleft.0mm_ifm">Het door middel van biometrie identificeren van een persoon, bijvoorbeeld door een geautomatiseerde vergelijking te maken tussen de face vector van de foto en de face vector van de selfie die wordt gemaakt binnen de app van de betrokkene.</text:p>
      <text:p text:style-name="ifm_p_indent.-0mm_mleft.0mm_ifm"><text:span text:style-name="ifm_span_font.italic_ifm">Burgerservicenummer (‘BSN’)</text:span></text:p>
      <text:p text:style-name="ifm_p_indent.0mm_mleft.0mm_ifm">Het Nederlandse persoonsgebonden nummer dat op grond van de Wet algemene bepalingen burgerservicenummer aan een natuurlijke persoon is toegekend. Het BSN mag enkel verwerkt worden door de BVO en de applicatiebeheerder als dit bij wet is toegestaan.</text:p>
      <text:p text:style-name="ifm_p_indent.-0mm_mleft.0mm_ifm"><text:span text:style-name="ifm_span_font.italic_ifm">Centrale opslag</text:span></text:p>
      <text:p text:style-name="ifm_p_indent.0mm_mleft.0mm_ifm">Opslag van persoonsgegevens van de betrokkene op één centrale plek buiten de smartphone van de betrokkene.</text:p>
      <text:p text:style-name="ifm_p_indent.-0mm_mleft.0mm_ifm"><text:span text:style-name="ifm_span_font.italic_ifm">Civiel stadionverbod</text:span></text:p>
      <text:p text:style-name="ifm_p_indent.0mm_mleft.0mm_ifm">Een stadionverbod dat door de KNVB is opgelegd aan een bezoeker naar aanleiding van melding van een BVO of het Openbaar Ministerie dat die persoon in en/of buiten het stadion in het kader van een evenement:</text:p>
      <text:p text:style-name="ifm_p_ifm">(a)  in strijd met de standaardvoorwaarden hebben gehandeld; en/of</text:p>
      <text:p text:style-name="ifm_p_ifm">(b)  een strafbaar feit hebben begaan; en/of</text:p>
      <text:p text:style-name="ifm_p_ifm">(c)  zich schuldig hebben gemaakt aan voetbalgerelateerd wangedrag; en/of</text:p>
      <text:p text:style-name="ifm_p_ifm">(d)  zich zodanig hebben gedragen dat daardoor het aanzien en/of het belang van het voetbal wordt geschaad.</text:p>
      <text:p text:style-name="ifm_p_indent.-0mm_mleft.0mm_ifm"><text:span text:style-name="ifm_span_font.italic_ifm">Cooperation by design</text:span></text:p>
      <text:p text:style-name="ifm_p_indent.0mm_mleft.0mm_ifm">Ontwerpsamenwerking, in dit geval voor het ontwikkelen en toepassen van PDT.</text:p>
      <text:p text:style-name="ifm_p_indent.-0mm_mleft.0mm_ifm"><text:span text:style-name="ifm_span_font.italic_ifm">Data-governance</text:span></text:p>
      <text:p text:style-name="ifm_p_indent.0mm_mleft.0mm_ifm">Het beleid met betrekking tot databeheer: wie heeft toegang tot welke gegevens, vanuit welke rol en voor welke doeleinden?</text:p>
      <text:p text:style-name="ifm_p_indent.-0mm_mleft.0mm_ifm"><text:span text:style-name="ifm_span_font.italic_ifm">Dataminimalisatie</text:span></text:p>
      <text:p text:style-name="ifm_p_indent.0mm_mleft.0mm_ifm">Het beginsel als opgenomen in artikel 5, eerste lid, aanhef en onder c, AVG.</text:p>
      <text:p text:style-name="ifm_p_indent.-0mm_mleft.0mm_ifm"><text:span text:style-name="ifm_span_font.italic_ifm">Decentrale opslag</text:span></text:p>
      <text:p text:style-name="ifm_p_indent.0mm_mleft.0mm_ifm">Opslag van persoonsgegevens van de betrokkene op een decentrale plek, waar de BVO of de appbeheerder niet bij kan, bijvoorbeeld de smartphone van de betrokkene.</text:p>
      <text:p text:style-name="ifm_p_indent.-0mm_mleft.0mm_ifm"><text:span text:style-name="ifm_span_font.italic_ifm">Definitieve bezoekerslijst</text:span></text:p>
      <text:p text:style-name="ifm_p_indent.0mm_mleft.0mm_ifm">Een lijst met alle namen van personen van wie het toegangsbewijs bij het betreden van het stadion is gescand en wie dus daadwerkelijk de wedstrijd hebben bezocht.</text:p>
      <text:p text:style-name="ifm_p_indent.-0mm_mleft.0mm_ifm"><text:span text:style-name="ifm_span_font.italic_ifm">Persoonlijke Digitale Toegang (‘PDT’)</text:span></text:p>
      <text:p text:style-name="ifm_p_indent.0mm_mleft.0mm_ifm">Een PDT-toepassing voor BVO’s betreft een digitale applicatie, of meerdere applicaties, die (i) de identiteit van de gebruiker van de applicatie op een betrouwbare en veilige wijze valideert en opslaat, (ii) de BVO in staat stelt om via de applicatie toegangsrechten te verlenen aan gebruiker, (iii) de gebruiker in staat stelt via de applicatie tickets voor voetbalwedstrijden te beheren én te versturen naar andere gebruikers, (iv) (na acceptatie van het ticket) op automatische wijze een bezoekerslijst per wedstrijd genereert die voor de BVO toegankelijk is en (v) BVO’s in staat stelt om bij de ingang van het voetbalstadion de geldigheid van het ticket te controleren.</text:p>
      <text:p text:style-name="ifm_p_indent.-0mm_mleft.0mm_ifm"><text:span text:style-name="ifm_span_font.italic_ifm">Dynamische bezoekerslijst</text:span></text:p>
      <text:p text:style-name="ifm_p_indent.0mm_mleft.0mm_ifm">Een lijst met alle namen van personen die een toegangsbewijs hebben geaccepteerd.</text:p>
      <text:p text:style-name="ifm_p_indent.-0mm_mleft.0mm_ifm"><text:span text:style-name="ifm_span_font.italic_ifm">Geautomatiseerde besluitvorming</text:span></text:p>
      <text:p text:style-name="ifm_p_indent.0mm_mleft.0mm_ifm">Besluitvorming in de zin van artikel 22 AVG dat uitsluitend gebaseerd is op een geautomatiseerde verwerking, waaronder profilering, waaraan voor de betrokkene aanzienlijke gevolgen zijn verbonden of dat de betrokkene anderszins in aanmerkelijke mate treft. Toegepast op PDT en biometrische toegangspoortjes ter handhaving van stadionverboden, is sprake van geautomatiseerde besluitvorming voor zover er geen enkele menselijke tussenkomst plaatsvindt bij de digitale beoordeling of iemand een toegangsrecht heeft tot het stadion.</text:p>
      <text:p text:style-name="ifm_p_indent.-0mm_mleft.0mm_ifm"><text:span text:style-name="ifm_span_font.italic_ifm">Gepseudonimiseerde persoonsgegevens</text:span></text:p>
      <text:p text:style-name="ifm_p_indent.0mm_mleft.0mm_ifm">Persoonsgegevens waarbij de mogelijkheid om iemand te identificeren door technische waarborgen zoals hashing of encryptie is verkleind.</text:p>
      <text:p text:style-name="ifm_p_indent.-0mm_mleft.0mm_ifm"><text:span text:style-name="ifm_span_font.italic_ifm">Geverifieerde digitale identiteit</text:span></text:p>
      <text:p text:style-name="ifm_p_indent.0mm_mleft.0mm_ifm">De digitale identiteit van de gebruiker van de PDT-toepassing die is geverifieerd aan de hand van (onder meer) het IDbewijs, paspoort of rijbewijs van de gebruiker.</text:p>
      <text:p text:style-name="ifm_p_indent.-0mm_mleft.0mm_ifm"><text:span text:style-name="ifm_span_font.italic_ifm">Gezichtsherkenning</text:span></text:p>
      <text:p text:style-name="ifm_p_indent.0mm_mleft.0mm_ifm">De identificatie van personen door middel van de biometrische vergelijking van iemand gezicht.</text:p>
      <text:p text:style-name="ifm_p_indent.-0mm_mleft.0mm_ifm"><text:span text:style-name="ifm_span_font.italic_ifm">Identity Based Access (‘’)</text:span></text:p>
      <text:p text:style-name="ifm_p_indent.0mm_mleft.0mm_ifm">Identity Based Access is de term die werd gebruikt bij de start van de pilot van VWS, Sportinnovator en de KNVB. In April 2025 is de term Persoonlijke Digitale Toegang hiervoor in de plaats gekomen. De IBA-toepassing voor BVO’s betrof, net als PDT, een digitale applicatie of meerdere applicaties, die (i) de identiteit van de gebruiker van de applicatie op een betrouwbare en veilige wijze valideert en opslaat, (ii) de BVO in staat stelt om via de applicatie toegangsrechten te verlenen aan gebruiker, (iii) de gebruiker in staat stelt via de applicatie tickets voor voetbalwedstrijden te beheren én te versturen naar andere gebruikers, (iv) (na acceptatie van het ticket) op automatische wijze een bezoekerslijst per wedstrijd genereert die voor de BVO toegankelijk is en (v) BVO’s in staat stelt om bij de ingang van het voetbalstadion de geldigheid van het ticket te controleren.</text:p>
      <text:p text:style-name="ifm_p_indent.-0mm_mleft.0mm_ifm"><text:span text:style-name="ifm_span_font.italic_ifm">Identificatie</text:span></text:p>
      <text:p text:style-name="ifm_p_indent.0mm_mleft.0mm_ifm">Als identificeerbaar wordt beschouwd een natuurlijke persoon die direct of indirect kan worden geïdentificeerd, met name aan de hand van een identificator zoals een naam, een identificatienummer, locatiegegevens, een online identificator of van een of meer elementen die kenmerkend zijn voor de fysieke, fysiologische, genetische, psychische, economische, culturele of sociale identiteit van die natuurlijke persoon.</text:p>
      <text:p text:style-name="ifm_p_indent.-0mm_mleft.0mm_ifm"><text:span text:style-name="ifm_span_font.italic_ifm">Identiteitsfraude</text:span></text:p>
      <text:p text:style-name="ifm_p_indent.0mm_mleft.0mm_ifm">Identiteitsfraude is een vorm van criminaliteit waarbij iemand de identiteit van een andere persoon aanneemt of misbruikt, bijvoorbeeld door het gebruiken van een persoonsgebonden ticket van iemand anders om jezelf toegang te verschaffen tot een voetbalstadion.</text:p>
      <text:p text:style-name="ifm_p_indent.-0mm_mleft.0mm_ifm"><text:span text:style-name="ifm_span_font.italic_ifm">Incident</text:span></text:p>
      <text:p text:style-name="ifm_p_indent.0mm_mleft.0mm_ifm">Een incident betreft iedere eventuele ongeregeldheid, waarbij een bezoeker in of rondom het stadion ervan verdacht wordt (a) in strijd met de standaardvoorwaarden en/of huisregels heeft gehandeld; en/of (b) een strafbaar feit heeft begaan; en/of (c) zich schuldig heeft gemaakt aan voetbalgerelateerd wangedrag; en/of (d) zich zodanig heeft gedragen dat daardoor het aanzien en/of het belang van het voetbal wordt geschaad.</text:p>
      <text:p text:style-name="ifm_p_indent.-0mm_mleft.0mm_ifm"><text:span text:style-name="ifm_span_font.italic_ifm">Licentievoorwaarden</text:span></text:p>
      <text:p text:style-name="ifm_p_indent.0mm_mleft.0mm_ifm">Voorwaarden die contractueel zijn vastgelegd over het toegestane gebruik van Intellectueel Eigendomsrechten (‘IE’). Zie bijvoorbeeld de KNVB Standaardvoorwaarden.</text:p>
      <text:p text:style-name="ifm_p_indent.-0mm_mleft.0mm_ifm"><text:span text:style-name="ifm_span_font.italic_ifm">Liveness-check</text:span></text:p>
      <text:p text:style-name="ifm_p_indent.0mm_mleft.0mm_ifm">Een technisch controleproces waarbij de echtheid van een gezicht technisch wordt bepaald, vaak wordt dit in het kader van PDT gedaan door een foto of video van de gebruiker zijn of haar gezicht te uploaden binnen de PDT-applicatie. De PDTapplicatie beoordeelt dan of de foto echt of nep is.</text:p>
      <text:p text:style-name="ifm_p_indent.-0mm_mleft.0mm_ifm"><text:span text:style-name="ifm_span_font.italic_ifm">Overdrachtsrechten</text:span></text:p>
      <text:p text:style-name="ifm_p_indent.0mm_mleft.0mm_ifm">De juridische en technische bevoegdheid van de gebruiker van de PDT-applicatie om een Toegangsbewijs over te dragen aan een ander persoon.</text:p>
      <text:p text:style-name="ifm_p_indent.-0mm_mleft.0mm_ifm"><text:span text:style-name="ifm_span_font.italic_ifm">Persoonsgegevens</text:span></text:p>
      <text:p text:style-name="ifm_p_indent.0mm_mleft.0mm_ifm">Alle informatie over een geïdentificeerde of identificeerbare natuurlijke persoon. Ook indirecte gegevens over een persoon, kunnen persoonsgegevens vormen. Van ‘identificeerbaarheid’ is sprake indien een (rechts)persoon (bijv. de BVO of de beheerder) over middelen beschikt die hij of enig ander persoon redelijkerwijs kan inzetten om een persoon te identificeren.</text:p>
      <text:p text:style-name="ifm_p_indent.-0mm_mleft.0mm_ifm"><text:span text:style-name="ifm_span_font.italic_ifm">Persoonsgebonden account</text:span></text:p>
      <text:p text:style-name="ifm_p_indent.0mm_mleft.0mm_ifm">Een uniek account van een geïdentificeerde persoon die gebruik maakt van de PDT-applicatie.</text:p>
      <text:p text:style-name="ifm_p_indent.-0mm_mleft.0mm_ifm"><text:span text:style-name="ifm_span_font.italic_ifm">Preregistratie</text:span></text:p>
      <text:p text:style-name="ifm_p_indent.0mm_mleft.0mm_ifm">Iedere vorm van preregistratie die bezoekers moeten doorlopen voordat zij een geldig toegangsbewijs kunnen verkrijgen of accepteren voor een voetbalwedstrijd van een BVO.</text:p>
      <text:p text:style-name="ifm_p_indent.-0mm_mleft.0mm_ifm"><text:span text:style-name="ifm_span_font.italic_ifm">Privacy by design &amp; defaul</text:span></text:p>
      <text:p text:style-name="ifm_p_indent.0mm_mleft.0mm_ifm">Het creëren van gegevensbescherming door middel van ontwerp en door standaardinstellingen (zie art. 25 AVG). Bij technische maatregelen is het met name belangrijk dat standaard de meest privacyvriendelijke instellingen worden gekozen.</text:p>
      <text:p text:style-name="ifm_p_indent.-0mm_mleft.0mm_ifm"><text:span text:style-name="ifm_span_font.italic_ifm">Privacyverklaring</text:span></text:p>
      <text:p text:style-name="ifm_p_indent.0mm_mleft.0mm_ifm">Een verwerkingsverantwoordelijke is op grond van de AVG verplicht om informatie te verschaffen aan betrokkenen over de gegevensverwerking (art. 13 en 14 AVG), zo ook de BVO die gebruikmaakt van een PDT-applicatie. Voor deze informatieplicht bestaat geen vormvereiste, maar verwerkingsverantwoordelijken informeren de betrokkenen doorgaans via een digitaal toegankelijke privacyverklaring.</text:p>
      <text:p text:style-name="ifm_p_indent.-0mm_mleft.0mm_ifm"><text:span text:style-name="ifm_span_font.italic_ifm">Pseudonimisering</text:span></text:p>
      <text:p text:style-name="ifm_p_indent.0mm_mleft.0mm_ifm">Het verwerken van persoonsgegevens op zodanige wijze dat de persoonsgegevens niet meer aan een specifieke betrokkene kunnen worden gekoppeld, zonder dat er aanvullende gegevens worden gebruikt, mits deze aanvullende gegevens apart worden bewaard en technische en organisatorische maatregelen worden genomen om ervoor te zorgen dat de persoonsgegevens niet aan een geïdentificeerde of identificeerbare natuurlijke persoon worden gekoppeld.</text:p>
      <text:p text:style-name="ifm_p_indent.-0mm_mleft.0mm_ifm"><text:span text:style-name="ifm_span_font.italic_ifm">Re-identificatie</text:span></text:p>
      <text:p text:style-name="ifm_p_indent.0mm_mleft.0mm_ifm">De technische mogelijkheid dat gepseudonimiseerde persoonsgegevens onbedoeld te herleiden zijn tot een natuurlijk persoon, bijvoorbeeld doordat via bestandskoppeling toch duidelijk wordt dat de gepseudonimiseerde persoonsgegevens behoren tot een specifiek individu.</text:p>
      <text:p text:style-name="ifm_p_indent.-0mm_mleft.0mm_ifm"><text:span text:style-name="ifm_span_font.italic_ifm">Stadionverbod</text:span></text:p>
      <text:p text:style-name="ifm_p_indent.0mm_mleft.0mm_ifm">Het verbod om gedurende een bepaalde tijd in en/of in de directe nabijheid van een stadion aanwezig te zijn, tenzij hiervoor voorafgaand schriftelijk toestemming is verleend door de KNVB.</text:p>
      <text:p text:style-name="ifm_p_indent.-0mm_mleft.0mm_ifm"><text:span text:style-name="ifm_span_font.italic_ifm">Strafrechtelijke persoonsgegevens</text:span></text:p>
      <text:p text:style-name="ifm_p_indent.0mm_mleft.0mm_ifm">Strafrechtelijke persoonsgegevens zijn gegevens die “zowel op veroordelingen als op min of meer gegronde verdenkingen” betrekking hebben in de zin van artikel 10 AVG.</text:p>
      <text:p text:style-name="ifm_p_indent.-0mm_mleft.0mm_ifm"><text:span text:style-name="ifm_span_font.italic_ifm">Strafrechtelijk Stadionverbod</text:span></text:p>
      <text:p text:style-name="ifm_p_indent.0mm_mleft.0mm_ifm">Een door de officier van justitie opgelegd gebiedsverbod in de vorm van een strafrechtelijk stadionverbod (art. 509hh SV), waaraan een meldingsplicht kan worden gekoppeld.</text:p>
      <text:p text:style-name="ifm_p_indent.-0mm_mleft.0mm_ifm"><text:span text:style-name="ifm_span_font.italic_ifm">Supporters Liason Officer</text:span></text:p>
      <text:p text:style-name="ifm_p_indent.0mm_mleft.0mm_ifm">Een bij de BVO werkzame medewerker die het supportersbeleid mede vormgeeft en uitvoert en ervoor zorgt dat supporters, de club en andere belanghebbenden met elkaar in contact blijven en elkaars standpunten begrijpen.</text:p>
      <text:p text:style-name="ifm_p_indent.-0mm_mleft.0mm_ifm"><text:span text:style-name="ifm_span_font.italic_ifm">Toegangsbewijs</text:span></text:p>
      <text:p text:style-name="ifm_p_indent.0mm_mleft.0mm_ifm">Een geldig (digitaal) bewijs voorzien van de vereiste controlevoorzieningen dan wel een ander geldig (digitaal) bewijsstuk waaruit de bevoegdheid zich in het Stadion te bevinden blijkt en waaraan een Toegangsrecht is verbonden.</text:p>
      <text:p text:style-name="ifm_p_indent.-0mm_mleft.0mm_ifm"><text:span text:style-name="ifm_span_font.italic_ifm">Toegangscontrole</text:span></text:p>
      <text:p text:style-name="ifm_p_indent.0mm_mleft.0mm_ifm">Een fysieke of logische beveiligingsmaatregel die beperkt wie bepaalde zones van een BVO kan betreden. In de context van PDT-toepassingen wordt met toegangscontrole met name bedoeld de fysieke controle van de geldigheid van het ticket van de bezoeker door middel van het scannen van de QR-code in de PDT-applicatie.</text:p>
      <text:p text:style-name="ifm_p_indent.-0mm_mleft.0mm_ifm"><text:span text:style-name="ifm_span_font.italic_ifm">Toegangsrechten</text:span></text:p>
      <text:p text:style-name="ifm_p_indent.0mm_mleft.0mm_ifm">De bevoegdheid van de gebruiker van de PDT-toepassing om met een geldig (digitaal) bewijs toegang te verkrijgen tot een stadion om een wedstrijd of ander evenement bij te wonen.</text:p>
      <text:p text:style-name="ifm_p_indent.-0mm_mleft.0mm_ifm"><text:span text:style-name="ifm_span_font.italic_ifm">Toestemming</text:span></text:p>
      <text:p text:style-name="ifm_p_indent.0mm_mleft.0mm_ifm">Elke vrije, specifieke, geïnformeerde en ondubbelzinnige wilsuiting waarmee de betrokkene door middel van een verklaring of een ondubbelzinnige actieve handeling hem betreffende verwerking van persoonsgegevens aanvaardt (zie art. 6, eerste lid, onder a, AVG).</text:p>
      <text:p text:style-name="ifm_p_indent.-0mm_mleft.0mm_ifm"><text:span text:style-name="ifm_span_font.italic_ifm">Toestemmingsregister</text:span></text:p>
      <text:p text:style-name="ifm_p_indent.0mm_mleft.0mm_ifm">Een register dat de BVO of de beheerder van de PDT-toepassing bijhoudt van de ontvangen toestemmingsverklaringen van gebruikers van de PDT-applicatie (hoe is toestemming verkregen, wanneer is dit gebeurd en welke informatie is ten tijde van het verkrijgen van toestemming verstrekt).</text:p>
      <text:p text:style-name="ifm_p_indent.-0mm_mleft.0mm_ifm"><text:span text:style-name="ifm_span_font.italic_ifm">Ticketeer</text:span></text:p>
      <text:p text:style-name="ifm_p_indent.0mm_mleft.0mm_ifm">De (rechts)persoon die van het ticketsysteem aan de gebruiker feitelijk (of in opdracht van de BVO) tickets verkoopt voor events of wedstrijden van de BVO’s.</text:p>
      <text:p text:style-name="ifm_p_indent.-0mm_mleft.0mm_ifm"><text:span text:style-name="ifm_span_font.italic_ifm">Tourniquet</text:span></text:p>
      <text:p text:style-name="ifm_p_indent.0mm_mleft.0mm_ifm">Mechanische toegangspoort tot het stadion van de BVO die dient als effectieve oplossing voor het reguleren van de doorstroom. Dit betreft de locatie waar de tickets van bezoekers gescand worden. Tourniquet kan ook verwijzen naar het apparaat dat gebruikt wordt om een ticket te scannen.</text:p>
      <text:p text:style-name="ifm_p_indent.-0mm_mleft.0mm_ifm"><text:span text:style-name="ifm_span_font.italic_ifm">Uitdrukkelijke toestemming</text:span></text:p>
      <text:p text:style-name="ifm_p_indent.0mm_mleft.0mm_ifm">Toestemming die vrijelijk, specifiek, geïnformeerd en op een ondubbelzinnige wijze is verkregen voor het verwerken van bijzondere persoonsgegevens (zie art. 9, tweede lid, AVG).</text:p>
      <text:p text:style-name="ifm_p_indent.-0mm_mleft.0mm_ifm"><text:span text:style-name="ifm_span_font.italic_ifm">Uitvoeringswet Algemene Verordening Gegevensbescherming (‘UAVG’)</text:span></text:p>
      <text:p text:style-name="ifm_p_indent.0mm_mleft.0mm_ifm">Wet van 16 mei 2018, houdende regels ter uitvoering van Verordening (EU) 2016/679 van het Europees Parlement en de Raad van 27 april 2016 betreffende de bescherming van natuurlijke personen in verband met de verwerking van persoonsgegevens en betreffende het vrije verkeer van die gegevens en tot intrekking van Richtlijn 95/46/EG (algemene verordening gegevensbescherming).</text:p>
      <text:p text:style-name="ifm_p_indent.-0mm_mleft.0mm_ifm"><text:span text:style-name="ifm_span_font.italic_ifm">Validatie</text:span></text:p>
      <text:p text:style-name="ifm_p_indent.0mm_mleft.0mm_ifm">Het bevestigen van iemand zijn identiteit, in dit concrete geval door middel van de PDT-applicatie of fysiek bij de toegangscontrole tot het stadion van de BVO.</text:p>
      <text:p text:style-name="ifm_p_indent.-0mm_mleft.0mm_ifm"><text:span text:style-name="ifm_span_font.italic_ifm">Veiligheidspersoneel</text:span></text:p>
      <text:p text:style-name="ifm_p_indent.0mm_mleft.0mm_ifm">Een bij de BVO werkzame beveiligingsmedewerker en toezichthouder voor, tijdens en na voetbalwedstrijden die toeziet op de algemene veiligheid van mensen en op eventueel wangedrag van voetbalsupporters.</text:p>
      <text:p text:style-name="ifm_p_indent.-0mm_mleft.0mm_ifm"><text:span text:style-name="ifm_span_font.italic_ifm">Veiligheidsverantwoordelijke</text:span></text:p>
      <text:p text:style-name="ifm_p_indent.0mm_mleft.0mm_ifm">De bij de BVO werkzame medewerker die verantwoordelijk is voor het coördineren van alle veiligheidsmaatregelen in en rond het stadion om orde en rust te bewaren. De Veiligheidscoördinator is het aanspreekpunt voor alle veiligheidszaken. Op wedstrijddagen is hij of zij verantwoordelijk voor de veiligheid van spelers, personeel en publiek.</text:p>
      <text:p text:style-name="ifm_p_indent.-0mm_mleft.0mm_ifm"><text:span text:style-name="ifm_span_font.italic_ifm">Verwerker</text:span></text:p>
      <text:p text:style-name="ifm_p_indent.0mm_mleft.0mm_ifm">Een natuurlijke persoon of rechtspersoon, een overheidsinstantie, een dienst of een ander orgaan die/dat ten behoeve van de verwerkingsverantwoordelijke persoonsgegevens verwerkt (zie art. 4, onder 8, AVG). In veel gevallen zal de beheerder van de PDT-applicatie optreden als de verwerker van de BVO.</text:p>
      <text:p text:style-name="ifm_p_indent.-0mm_mleft.0mm_ifm"><text:span text:style-name="ifm_span_font.italic_ifm">Verwerkersovereenkomst</text:span></text:p>
      <text:p text:style-name="ifm_p_indent.0mm_mleft.0mm_ifm">De overeenkomst waarin door de verwerkingsverantwoordelijke (BVO) en verwerker (PDT-beheerder) afspraken worden gemaakt over de wijze waarop de regels van de AVG concreet moeten worden nageleefd.</text:p>
      <text:p text:style-name="ifm_p_indent.-0mm_mleft.0mm_ifm"><text:span text:style-name="ifm_span_font.italic_ifm">Verwerkingsverantwoordelijke</text:span></text:p>
      <text:p text:style-name="ifm_p_indent.0mm_mleft.0mm_ifm">Een natuurlijke persoon of rechtspersoon, een overheidsinstantie, een dienst of een ander orgaan die/dat, alleen of samen met anderen, het doel van en de middelen voor de verwerking van persoonsgegevens vaststelt.</text:p>
      <text:p text:style-name="ifm_p_indent.-0mm_mleft.0mm_ifm"><text:span text:style-name="ifm_span_font.italic_ifm">QR-code</text:span></text:p>
      <text:p text:style-name="ifm_p_indent.0mm_mleft.0mm_ifm">Een Quick Response code, oftewel een barcode/streepjescode waarmee (persoons)gegevens in een mobiel apparaat kunnen worden uitgelezen.</text:p>
      <text:p text:style-name="ifm_p_indent.-0mm_mleft.0mm_ifm"><text:span text:style-name="ifm_span_font.italic_ifm">Zwarthandel</text:span></text:p>
      <text:p text:style-name="ifm_p_indent.0mm_mleft.0mm_ifm">De doorverkoop van tickets voor events of wedstrijden van BVO’s via onofficiële kanalen.</text:p>
      <text:h text:style-name="ifm_p_font.bold_mt.5.08mm_page.keep-with-next_ifm" text:outline-level="5">C.<text:s/>Betaaldvoetbalorganisaties die subsidie hebben ontvangen voor seizoen 2025/2026</text:h>
      <table:table table:style-name="ifm_table_pgwide.1_mt.4.23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text:span text:style-name="ifm_span_font.roman_size.6.5pt_mt.4.23mm_ifm">Tabel B1. Overzicht van betaaldvoetbalorganisaties en doelstellingen waarvoor in seizoen 2025/2026 subsidie is ontvangen</text:span></text:p>
            </table:table-cell>
          </table:table-row>
          <table:table-row table:style-name="zebra.head.row1">
            <table:table-cell table:style-name="table.cell.border-top.border-bottom.border-left.border-right.padding-top.bottom.pleft.pright">
              <text:p text:style-name="text.cell.7.left"><text:span text:style-name="ifm_span_font.bold_color.ffffff_ifm">Betaaldvoetbalorganisatie</text:span></text:p>
            </table:table-cell>
            <table:table-cell table:style-name="table.cell.border-top.border-bottom.border-right.padding-top.bottom.pleft.pright">
              <text:p text:style-name="text.cell.7.left"><text:span text:style-name="ifm_span_font.bold_color.ffffff_ifm">Starten met toepassing</text:span></text:p>
            </table:table-cell>
            <table:table-cell table:style-name="table.cell.border-top.border-bottom.border-right.padding-top.bottom.pleft.pright">
              <text:p text:style-name="text.cell.7.left"><text:span text:style-name="ifm_span_font.bold_color.ffffff_ifm">Doorontwikkeling</text:span></text:p>
            </table:table-cell>
            <table:table-cell table:style-name="table.cell.border-top.border-bottom.border-right.padding-top.bottom.pleft.pright">
              <text:p text:style-name="text.cell.7.left"><text:span text:style-name="ifm_span_font.bold_color.ffffff_ifm">Uitwedstrijden</text:span></text:p>
            </table:table-cell>
          </table:table-row>
        </table:table-header-rows>
        <table:table-row table:style-name="zebra.body.odd">
          <table:table-cell table:style-name="table.cell.border-bottom.border-left.border-right.padding-top.top.pleft.pright">
            <text:p text:style-name="text.cell.7.left">ADO Den Haag</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row>
        <table:table-row>
          <table:table-cell table:style-name="table.cell.border-bottom.border-left.border-right.padding-top.top.pleft.pright">
            <text:p text:style-name="text.cell.7.left">FC Eindhoven</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row>
        <table:table-row table:style-name="zebra.body.odd">
          <table:table-cell table:style-name="table.cell.border-bottom.border-left.border-right.padding-top.top.pleft.pright">
            <text:p text:style-name="text.cell.7.left">NAC Breda</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row>
        <table:table-row>
          <table:table-cell table:style-name="table.cell.border-bottom.border-left.border-right.padding-top.top.pleft.pright">
            <text:p text:style-name="text.cell.7.left">PEC Zwolle</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row>
        <table:table-row table:style-name="zebra.body.odd">
          <table:table-cell table:style-name="table.cell.border-bottom.border-left.border-right.padding-top.top.pleft.pright">
            <text:p text:style-name="text.cell.7.left">PSV</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row>
        <table:table-row>
          <table:table-cell table:style-name="table.cell.border-bottom.border-left.border-right.padding-top.top.pleft.pright">
            <text:p text:style-name="text.cell.7.left">RKC Waalwijk</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row>
        <table:table-row table:style-name="zebra.body.odd">
          <table:table-cell table:style-name="table.cell.border-bottom.border-left.border-right.padding-top.top.pleft.pright">
            <text:p text:style-name="text.cell.7.left">N.E.C</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cell table:style-name="table.cell.border-bottom.border-right.padding-top.top.pleft.pright">
            <text:p text:style-name="text.cell.7.left">x</text:p>
          </table:table-cell>
        </table:table-row>
        <table:table-row>
          <table:table-cell table:style-name="table.cell.border-bottom.border-left.border-right.padding-top.top.pleft.pright">
            <text:p text:style-name="text.cell.7.left">FC Den Bosch</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style-name="zebra.body.odd">
          <table:table-cell table:style-name="table.cell.border-bottom.border-left.border-right.padding-top.top.pleft.pright">
            <text:p text:style-name="text.cell.7.left">Almere City</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table-cell table:style-name="table.cell.border-bottom.border-left.border-right.padding-top.top.pleft.pright">
            <text:p text:style-name="text.cell.7.left">Sparta Rotterdam</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style-name="zebra.body.odd">
          <table:table-cell table:style-name="table.cell.border-bottom.border-left.border-right.padding-top.top.pleft.pright">
            <text:p text:style-name="text.cell.7.left">FC Volendam</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table-cell table:style-name="table.cell.border-bottom.border-left.border-right.padding-top.top.pleft.pright">
            <text:p text:style-name="text.cell.7.left">Willem II</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style-name="zebra.body.odd">
          <table:table-cell table:style-name="table.cell.border-bottom.border-left.border-right.padding-top.top.pleft.pright">
            <text:p text:style-name="text.cell.7.left">FC Dordrecht</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table-cell table:style-name="table.cell.border-bottom.border-left.border-right.padding-top.top.pleft.pright">
            <text:p text:style-name="text.cell.7.left">Telstar</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style-name="zebra.body.odd">
          <table:table-cell table:style-name="table.cell.border-bottom.border-left.border-right.padding-top.top.pleft.pright">
            <text:p text:style-name="text.cell.7.left">Sc Heerenveen</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table-cell table:style-name="table.cell.border-bottom.border-left.border-right.padding-top.top.pleft.pright">
            <text:p text:style-name="text.cell.7.left">Helmond Sport</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row table:style-name="zebra.body.odd">
          <table:table-cell table:style-name="table.cell.border-bottom.border-left.border-right.padding-top.top.pleft.pright">
            <text:p text:style-name="text.cell.7.left">Excelsior Rotterdam</text:p>
          </table:table-cell>
          <table:table-cell table:style-name="table.cell.border-bottom.border-right.padding-top.top.pleft.pright">
            <text:p text:style-name="text.cell.7.left">x</text:p>
          </table:table-cell>
          <table:table-cell table:style-name="table.cell.border-bottom.border-right.padding-top.top.pleft.pright">
            <text:p text:style-name="text.cell.7.left"/>
          </table:table-cell>
          <table:table-cell table:style-name="table.cell.border-bottom.border-right.padding-top.top.pleft.pright">
            <text:p text:style-name="text.cell.7.left">x</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9496</text:span><text:tab/>17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9496</text:span><text:tab/>17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ns Voetbal is van Iedereen, ZonMw</dc:title>
    <meta:user-defined meta:name="OVERHEIDop.DienstAgentschapInstellingOfProject/DC.creator">ZonMw</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9496</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949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Cultuur en recreatie | Cultuur</meta:user-defined>
    <meta:user-defined meta:name="DC.title">Ons Voetbal is van Iedereen, ZonMw</meta:user-defined>
    <meta:user-defined meta:name="DCTERMS.W3CDTF/DCTERMS.available">2026-03-17</meta:user-defined>
  </office:meta>
</office:document-meta>
</file>