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7400*"/>
    </style:style>
    <style:style style:family="table-column" style:name="table2.tg1.col1">
      <style:table-column-properties style:rel-column-width="9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mt.4.23mm_color.ffffff_ifm" style:family="text" style:name="ifm_span_font.bold_mt.4.23mm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250</text:p>
          </table:table-cell>
        </table:table-row>
        <table:table-row table:style-name="staatscourant.koprow1">
          <table:covered-table-cell/>
          <table:covered-table-cell/>
          <table:table-cell office:value-type="string" table:style-name="staatscourant.publicatiedatumcel">
            <text:p>29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Binnenlandse Zaken en Koninkrijksrelaties van 24 april 2026, nr. 2026-0000196132, tot wijziging van de Regeling standaarden publicaties Omgevingswet in verband met het aanwijzen van nieuwe versies van BHKV en URL’s STOP en TPOD [KetenID WGK 28065]</text:h>
      <text:p text:style-name="ifm_p_mt.3.7mm_ifm">De Minister van Binnenlandse Zaken en Koninkrijksrelaties,</text:p>
      <text:p text:style-name="ifm_p_mt.3.7mm_ifm">Gelet op artikel 19, vijfde lid, van de Bekendmakingswet en de artikelen 2.1 en 3.8 van het Besluit elektronische publicaties;</text:p>
      <text:p text:style-name="ifm_p_mt.3.7mm_indent.0mm_ifm">Besluit:</text:p>
      <text:h text:style-name="ifm_p_font.bold_mt.5.08mm_page.keep-with-next_ifm" text:outline-level="2">ARTIKEL<text:s/>I<text:s/></text:h>
      <text:p text:style-name="ifm_p_font.roman_mt.4.23mm_ifm">De Regeling Standaarden publicaties Omgevingswet wordt als volgt gewijzigd:</text:p>
      <text:p text:style-name="ifm_p_mt.3.7mm_indent.no_ifm">A</text:p>
      <text:p text:style-name="ifm_p_mt.3.7mm_ifm">In artikel 2 derde lid, wordt ‘miinister’ vervangen door ‘Minister’.</text:p>
      <text:p text:style-name="ifm_p_mt.3.7mm_indent.no_ifm">B</text:p>
      <text:p text:style-name="ifm_p_mt.3.7mm_ifm">Artikel 5 wordt als volgt gewijzigd:</text:p>
      <text:p text:style-name="ifm_p_mt.3.7mm_ifm">1.<text:s/>Het eerste lid komt te luiden:</text:p>
      <text:section text:style-name="ifm_sect_mleft.5.1mm_ifm" text:name="d15e65">
        <text:p text:style-name="ifm_p_mt.3.7mm_ifm">1.  Gedurende de termijn als bedoeld in artikel 11.1, tweede lid, van het Besluit elektronische publicaties respectievelijk onder de omstandigheden als bedoeld in het derde lid van dat artikel, kan een bestuursorgaan met betrekking tot de plaatsing van een in het eerste of tweede lid van dat artikel genoemd besluit of andere rechtsfiguur in een publicatieblad, toepassing geven aan een technische standaard als bedoeld in het eerste lid van dat artikel.</text:p>
      </text:section>
      <text:p text:style-name="ifm_p_mt.3.7mm_ifm">2.<text:s/>In het tweede lid vervalt ‘of aan artikel 11.1, tweede lid, van het Besluit elektronische publicaties’.</text:p>
      <text:p text:style-name="ifm_p_mt.3.7mm_indent.no_ifm">C</text:p>
      <text:p text:style-name="ifm_p_mt.3.7mm_ifm">In artikel 6 wordt ‘op het tijdstip waarop artikel 1.1 van de Omgevingswet in werking treedt’ vervangen door ‘met ingang van 1 januari 2024’.</text:p>
      <text:p text:style-name="ifm_p_mt.3.7mm_indent.no_ifm">D</text:p>
      <text:p text:style-name="ifm_p_mt.3.7mm_ifm">In bijlage 1 wordt ‘https://www.koopoverheid.nl/standaarden/stop-standaard/onderdelen-en-documentatie-van-de-stop-standaard‘ vervangen door ‘https://standaarden.overheid.nl/stop/doc/‘.</text:p>
      <text:p text:style-name="ifm_p_mt.3.7mm_indent.no_ifm">E</text:p>
      <text:p text:style-name="ifm_p_mt.3.7mm_ifm">Bijlage 2 komt te luiden:</text:p>
      <text:section text:style-name="ifm_sect_mleft.5.1mm_ifm" text:name="d15e90">
        <text:h text:style-name="ifm_p_font.bold_mt.5.08mm_page.keep-with-next_ifm" text:outline-level="4">BIJLAGE<text:s/>ALS BEDOELD IN ARTIKEL 2, DERDE LID</text:h>
        <text:p text:style-name="ifm_p_mt.4.23mm_ifm">Het Bronhouderkoppelvlak Landelijke voorziening bekendmaken en beschikbaarstellen (LVBB), versie 1.2, geplaatst op: https://standaarden.overheid.nl/lvbb/doc/</text:p>
      </text:section>
      <text:p text:style-name="ifm_p_mt.3.7mm_indent.no_ifm">F</text:p>
      <text:p text:style-name="ifm_p_mt.3.7mm_ifm">In bijlage 3 wordt ‘versie 2.0’ vervangen door ‘versie 3.0’ en wordt ‘:https://www.geonovum.nl/geo-standaarden/omgevingswet/STOPTPOD#IMOW‘ vervangen door ‘https://www.geonovum.nl/omgevingswet/STOPTPOD‘.</text:p>
      <text:p text:style-name="ifm_p_mt.3.7mm_indent.no_ifm">G</text:p>
      <text:section text:style-name="ifm_sect_mleft.5.1mm_ifm" text:name="d15e105">
        <text:p text:style-name="ifm_p_mt.3.7mm_ifm">Bijlage 4 wordt als volgt gewijzigd:</text:p>
      </text:section>
      <text:p text:style-name="ifm_p_mt.3.7mm_ifm">1.<text:s/>‘:https://www.geonovum.nl/geo-standaarden/omgevingswet/STOPTPOD#IMOW’ wordt vervangen door ‘https://www.geonovum.nl/omgevingswet/STOPTPOD’.</text:p>
      <text:p text:style-name="ifm_p_mt.3.7mm_ifm">2.<text:s/>De laatste kolom in bijlage 4 wordt vervangen door de derde kolom zoals opgenomen in bijlage A bij deze regeling.</text:p>
      <text:p text:style-name="ifm_p_mt.3.7mm_indent.no_ifm">H</text:p>
      <text:p text:style-name="ifm_p_mt.3.7mm_ifm">Bijlage 5 wordt als volgt gewijzigd:</text:p>
      <text:p text:style-name="ifm_p_mt.3.7mm_ifm">1.<text:s/>‘:https://www.geonovum.nl/geo-standaarden/omgevingswet/STOPTPOD#IMOW‘ wordt vervangen door ‘https://www.geonovum.nl/omgevingswet/STOPTPOD‘.</text:p>
      <text:p text:style-name="ifm_p_mt.3.7mm_ifm">2.<text:s/>In de eerste kolom in bijlage 5, onderdeel 2, wordt ‘functie.]’ vervangen door ‘functie.’.</text:p>
      <text:p text:style-name="ifm_p_mt.3.7mm_ifm">3.<text:s/>De laatste kolom in bijlage 5 wordt vervangen door de derde kolom zoals opgenomen in bijlage B bij deze regeling.</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Binnenlandse Zaken en Koninkrijksrelaties,<text:line-break/>P.E.<text:s/>Heerma</text:p>
      <text:h text:style-name="ifm_p_font.bold_mt.5.08mm_page.break-before_ifm" text:outline-level="3">BIJLAGE<text:s/>A.<text:s/>BEHOREND BIJ ARTIKEL I ONDERDEEL G VAN DEZE REGELING</text:h>
      <table:table table:style-name="ifm_table_pgwide.1_mt.4.23mm_ifm">
        <table:table-column table:style-name="table1.tg1.col1"/>
        <table:table-header-rows>
          <table:table-row table:style-name="zebra.head.row1">
            <table:table-cell table:style-name="table.cell.border-top.border-bottom.border-left.border-right.padding-top.bottom.pleft.pright">
              <text:p text:style-name="text.cell.7.left"><text:span text:style-name="ifm_span_font.bold_mt.4.23mm_color.ffffff_ifm">VERSIENUMMER</text:span></text:p>
            </table:table-cell>
          </table:table-row>
        </table:table-header-rows>
        <table:table-row table:style-name="zebra.body.odd">
          <table:table-cell table:style-name="table.cell.border-bottom.border-left.border-right.padding-top.top.pleft.pright">
            <text:p text:style-name="text.cell.7.left">3.0</text:p>
          </table:table-cell>
        </table:table-row>
        <table:table-row>
          <table:table-cell table:style-name="table.cell.border-bottom.border-left.border-right.padding-top.top.pleft.pright">
            <text:p text:style-name="text.cell.7.left">3.0</text:p>
          </table:table-cell>
        </table:table-row>
        <table:table-row table:style-name="zebra.body.odd">
          <table:table-cell table:style-name="table.cell.border-bottom.border-left.border-right.padding-top.top.pleft.pright">
            <text:p text:style-name="text.cell.7.left">3.0</text:p>
          </table:table-cell>
        </table:table-row>
        <table:table-row>
          <table:table-cell table:style-name="table.cell.border-bottom.border-left.border-right.padding-top.top.pleft.pright">
            <text:p text:style-name="text.cell.7.left">3.0</text:p>
          </table:table-cell>
        </table:table-row>
        <table:table-row table:style-name="zebra.body.odd">
          <table:table-cell table:style-name="table.cell.border-bottom.border-left.border-right.padding-top.top.pleft.pright">
            <text:p text:style-name="text.cell.7.left">3.0</text:p>
          </table:table-cell>
        </table:table-row>
        <table:table-row>
          <table:table-cell table:style-name="table.cell.border-bottom.border-left.border-right.padding-top.top.pleft.pright">
            <text:p text:style-name="text.cell.7.left">3.0</text:p>
          </table:table-cell>
        </table:table-row>
        <table:table-row table:style-name="zebra.body.odd">
          <table:table-cell table:style-name="table.cell.border-bottom.border-left.border-right.padding-top.top.pleft.pright">
            <text:p text:style-name="text.cell.7.left">3.0</text:p>
          </table:table-cell>
        </table:table-row>
        <table:table-row>
          <table:table-cell table:style-name="table.cell.border-bottom.border-left.border-right.padding-top.top.pleft.pright">
            <text:p text:style-name="text.cell.7.left">3.0</text:p>
          </table:table-cell>
        </table:table-row>
        <table:table-row table:style-name="zebra.body.odd">
          <table:table-cell table:style-name="table.cell.border-bottom.border-left.border-right.padding-top.top.pleft.pright">
            <text:p text:style-name="text.cell.7.left">4.0</text:p>
          </table:table-cell>
        </table:table-row>
        <table:table-row>
          <table:table-cell table:style-name="table.cell.border-bottom.border-left.border-right.padding-top.top.pleft.pright">
            <text:p text:style-name="text.cell.7.left">3.0</text:p>
          </table:table-cell>
        </table:table-row>
        <table:table-row table:style-name="zebra.body.odd">
          <table:table-cell table:style-name="table.cell.border-bottom.border-left.border-right.padding-top.top.pleft.pright">
            <text:p text:style-name="text.cell.7.left">3.0</text:p>
          </table:table-cell>
        </table:table-row>
      </table:table>
      <text:h text:style-name="ifm_p_font.bold_mt.5.08mm_page.break-before_ifm" text:outline-level="3">BIJLAGE<text:s/>B.<text:s/>BEHOREND BIJ ARTIKEL I ONDERDEEL G VAN DEZE REGELING</text:h>
      <table:table table:style-name="ifm_table_pgwide.1_mt.4.23mm_ifm">
        <table:table-column table:style-name="table2.tg1.col1"/>
        <table:table-header-rows>
          <table:table-row table:style-name="zebra.head.row1">
            <table:table-cell table:style-name="table.cell.border-top.border-bottom.border-left.border-right.padding-top.bottom.pleft.pright">
              <text:p text:style-name="text.cell.7.left"><text:span text:style-name="ifm_span_font.bold_mt.4.23mm_color.ffffff_ifm">Versienummer</text:span></text:p>
            </table:table-cell>
          </table:table-row>
        </table:table-header-rows>
        <table:table-row table:style-name="zebra.body.odd">
          <table:table-cell table:style-name="table.cell.border-bottom.border-left.border-right.padding-top.top.pleft.pright">
            <text:p text:style-name="text.cell.7.left">2.0</text:p>
          </table:table-cell>
        </table:table-row>
      </table:table>
      <text:h text:style-name="ifm_p_font.bold_mt.5.08mm_page.break-before_ifm" text:outline-level="3">TOELICHTING</text:h>
      <text:h text:style-name="ifm_p_font.bold_mt.5.08mm_page.keep-with-next_ifm" text:outline-level="4">1.<text:s/>Algemeen</text:h>
      <text:p text:style-name="ifm_p_mt.4.23mm_ifm">De Regeling standaarden publicaties Omgevingswet (hierna: RspO) schrijft voor dat bestuursorganen hun omgevingsdocumenten elektronisch moeten vormgeven overeenkomstig de Standaard officiële publicaties (hierna: STOP) en het Informatiemodel Omgevingswet. Deze moeten worden toegepast overeenkomstig het voor het betreffende omgevingsdocument voorgeschreven toepassingsprofiel. De RspO bepaalt verder dat omgevingsdocumenten ter publicatie moeten worden aangeleverd aan het Bronhouderskoppelvlak Landelijke voorziening bekendmaken en beschikbaarstellen (hierna: Bronhouderskoppelvlak LVBB), overeenkomstig de daarvoor voorgeschreven koppelvlakbeschrijving. Informatiemodel Omgevingswet en alle toepassingsprofielen Omgevingsdocumenten (hierna: TPOD) tezamen noemen we hierna de TPOD-standaard.</text:p>
      <text:p text:style-name="ifm_p_mt.3.7mm_ifm">De sinds begin 2024 voorgeschreven versie van de TPOD-standaard maakt het onder meer mogelijk om:</text:p>
      <text:p text:style-name="ifm_p_ifm">a.  in omgevingsdocumenten te verwijzen naar objecten in omgevingsdocumenten van andere bevoegde gezagen;</text:p>
      <text:p text:style-name="ifm_p_ifm">b.  in omgevingsdocumenten te wijzigen zonder een besluit van het bestuursorgaan;</text:p>
      <text:p text:style-name="ifm_p_ifm">c.  de wijzigingsmethode Intrekken &amp; vervangen te gebruiken als alternatief voor de wijzigingsmethode renvooi.</text:p>
      <text:p text:style-name="ifm_p_mt.3.7mm_ifm">Van deze onderdelen van de TPOD-standaard zijn nieuwe versies ontwikkeld. Daarin zijn de volgende wijzigingen vastgelegd:</text:p>
      <text:p text:style-name="ifm_p_ifm">1.  een besluit dat een regeling wijzigt mag alleen objecten wijzigen die bij die regeling horen;</text:p>
      <text:p text:style-name="ifm_p_ifm">2.  het niet is toegestaan om in omgevingsdocumenten te verwijzen naar objecten in omgevingsdocumenten van andere bevoegde gezagen;</text:p>
      <text:p text:style-name="ifm_p_ifm">3.  het is niet toegestaan dat bevoegde gezagen directe mutaties van Omgevingswet-objecten aanleveren;</text:p>
      <text:p text:style-name="ifm_p_ifm">4.  het is niet toegestaan om gebruik te maken van Intrekken &amp; vervangen als alternatief voor renvooi.</text:p>
      <text:p text:style-name="ifm_p_mt.3.7mm_ifm">De nieuwe versies van deze onderdelen van de TPOD-standaard zijn niet compatibel met de voorgaande versies. Daarom is aanpassing van de RspO nodig om ervoor te zorgen dat de nieuwe versies zijn voorgeschreven in plaats van de oude. Zonder aanpassing van de RspO blijft het gebruik van een andere dan de beoogde standaard voorgeschreven.</text:p>
      <text:p text:style-name="ifm_p_mt.3.7mm_ifm">Per abuis vermeldt de RspO een oud versienummer van het Bronhouderskoppelvlak LVBB en zijn daarin onjuiste respectievelijk onhandige URL’s opgenomen van de websites waarop de onderdelen van de STOP- en de TPOD-standaard zijn vastgelegd.</text:p>
      <text:p text:style-name="ifm_p_mt.3.7mm_ifm">Verder is op 1 januari 2025 het overgangsrecht dat is opgenomen in artikel 11.1 van het Besluit elektronische publicaties (hierna: Bep) opnieuw vastgesteld. Aangezien in de RspO naar deze bepaling wordt verwezen, worden desbetreffende verwijzingen daarmee in lijn gebracht.</text:p>
      <text:p text:style-name="ifm_p_mt.3.7mm_ifm">De verschillende wijzigingen worden nader toegelicht in het artikelsgewijze deel van deze toelichting.</text:p>
      <text:h text:style-name="ifm_p_font.bold_mt.5.08mm_page.keep-with-next_ifm" text:outline-level="4">2.<text:s/>Administratieve lasten en regeldruk</text:h>
      <text:p text:style-name="ifm_p_mt.4.23mm_ifm">Deze regeling behelst geen administratieve lasten voor de burger en het bedrijfsleven. Deze regeling schept geen nieuwe verplichtingen voor burgers of bedrijven en heeft derhalve geen gevolgen voor de regeldruk.</text:p>
      <text:h text:style-name="ifm_p_font.bold_mt.5.08mm_page.keep-with-next_ifm" text:outline-level="4">3.<text:s/>Consultatie</text:h>
      <text:p text:style-name="ifm_p_mt.4.23mm_ifm">Er heeft geen internetconsultatie plaatsgevonden, omdat de regeling beperkte wijzigingen betreft die primair relevant zijn voor een beperkte doelgroep en deels dient ter implementatie van geactualiseerde toepassingsprofielen en deels ter reparatie. Internetconsultatie had niet in betekende mate tot aanpassing van het voorstel van de regeling kunnen leiden.</text:p>
      <text:p text:style-name="ifm_p_mt.3.7mm_ifm">Het adviescollege toetsing regeldruk (ATR) heeft het dossier niet geselecteerd voor een formeel advies, omdat het geen gevolgen heeft voor de regeldruk.</text:p>
      <text:h text:style-name="ifm_p_font.bold_mt.5.08mm_page.keep-with-next_ifm" text:outline-level="4">4.<text:s/>Inwerkingtreding</text:h>
      <text:p text:style-name="ifm_p_mt.4.23mm_ifm">Deze regeling treedt in werking met ingang van de dag na de datum van uitgifte van de Staatscourant waarin zij wordt geplaatst. Dit wijkt af van de systematiek van de vaste verandermomenten en de minimuminvoeringstermijn. Deze houdt in dat ministeriële regelingen met ingang van de eerste dag van een kwartaal in werking treden en minimaal drie maanden voordien bekend worden gemaakt. Deze afwijking kan in dit geval worden gerechtvaardigd omdat een spoedige inwerkingtreding ongewenste publieke (voor de waterschappen, de provincies en de gemeenten) nadelen voorkomt. Directe mutaties van omgevingswetobjecten hebben nu namelijk nog terugwerkende kracht, zijn niet traceerbaar en kunnen leiden tot verschillen tussen het bekendgemaakte besluit en het omgevingsdocument zoals dat in de viewer van het Digitaal Stelsel Omgevingswet wordt getoond. Voor derden heeft dit verder ook geen nadelige consequenties. Zie voor deze afwijking aanwijzing 4.17, vijfde lid, aanhef en onderdeel a, van de Aanwijzingen voor de regelgeving.</text:p>
      <text:h text:style-name="ifm_p_font.bold_mt.5.08mm_page.keep-with-next_ifm" text:outline-level="4">ARTIKELGEWIJZE TOELICHTING</text:h>
      <text:h text:style-name="ifm_p_font.bold-italic_mt.5.08mm_page.keep-with-next_ifm" text:outline-level="5">artikel 2, derde lid</text:h>
      <text:p text:style-name="ifm_p_mt.4.23mm_ifm">Dit artikellid maakt onderdeel uit van de aanwijzing van technische standaarden en voor elektronische vormgeving en publicatie van besluiten en andere rechtsfiguren in de Omgevingswet en verwijst naar de uitvoerings- een aanwijzingsbevoegdheden die in de regeling zijn neergelegd. Middels deze wetstechnische wijziging wordt een eerdere fout gecorrigeerd door ‘miinister’ te vervangen door ‘Minister’ zodat er correct wordt verwezen naar de verantwoordelijke instantie.</text:p>
      <text:h text:style-name="ifm_p_font.bold-italic_mt.5.08mm_page.keep-with-next_ifm" text:outline-level="5">artikel 5, eerste lid</text:h>
      <text:p text:style-name="ifm_p_mt.4.23mm_ifm">Met deze wijziging wordt het mogelijk dat een bestuursorgaan, gedurende de termijn als bedoeld in artikel 11.1, tweede lid, van het Bep of onder de omstandigheden als bedoeld in het derde lid van dat artikel, bij de plaatsing van een in het eerste of tweede lid van dat artikel genoemd besluit of andere rechtsfiguur in een publicatieblad toepassing geeft aan de RO-standaarden (de technische standaard bedoeld in de Regeling standaarden ruimtelijke ordening 2012). Door de toepassing van de RO-standaarden expliciet te binden aan de termijn of omstandigheden van respectievelijk artikel 11.1, tweede en derde lid, van het Bep wordt het beter afgebakend ten opzichte van de eerdere versie van artikel 5, eerste lid RspO.</text:p>
      <text:h text:style-name="ifm_p_font.bold-italic_mt.5.08mm_page.keep-with-next_ifm" text:outline-level="5">artikel 5, tweede lid</text:h>
      <text:p text:style-name="ifm_p_mt.4.23mm_ifm">Dit artikellid is aangepast door de verwijzing naar artikel 11.1, tweede lid van het Bep te schrappen, aangezien de verwijzing naar dat artikel overbodig is nu artikel 11.1, tweede lid, van het Bep is opgenomen in het nieuwe artikel 5, eerste lid RspO.</text:p>
      <text:h text:style-name="ifm_p_font.bold-italic_mt.5.08mm_page.keep-with-next_ifm" text:outline-level="5">artikel 6</text:h>
      <text:p text:style-name="ifm_p_mt.4.23mm_ifm">De verwijzing naar ‘het tijdstip waarop artikel 1.1 van de Omgevingswet in werking treedt’ is vervangen door de concrete datum 1 januari 2024, omdat de Omgevingswet per die datum in werking is getre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8250</text:span><text:tab/>29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8250</text:span><text:tab/>29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Binnenlandse Zaken en Koninkrijksrelaties van 24 april 2026, nr. 2026-0000196132, tot wijziging van de Regeling standaarden publicaties Omgevingswet in verband met het aanwijzen van nieuwe versies van BHKV en URL’s STOP en TPOD [KetenID WGK 28065]</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8250</meta:user-defined>
    <meta:user-defined meta:name="OVERHEIDop.datumEindeReactietermijn"/>
    <meta:user-defined meta:name="OVERHEIDop.ketenID">WGK028065</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825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Regeling van de Minister van Binnenlandse Zaken en Koninkrijksrelaties van 24 april 2026, nr. 2026-0000196132, tot wijziging van de Regeling standaarden publicaties Omgevingswet in verband met het aanwijzen van nieuwe versies van BHKV en URL’s STOP en TPOD [KetenID WGK 28065]</meta:user-defined>
    <meta:user-defined meta:name="DCTERMS.W3CDTF/DCTERMS.available">2026-04-29</meta:user-defined>
  </office:meta>
</office:document-meta>
</file>