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26-7875-001.png" manifest:media-type="image/png"/>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italic_mt.7.4mm_ifm" style:family="paragraph" style:name="ifm_p_font.italic_mt.7.4mm_ifm" style:parent-style-name="Basis">
      <style:paragraph-properties fo:margin-top="7.4mm"/>
      <style:text-properties fo:font-style="italic"/>
    </style:style>
    <style:style style:class="text" style:display-name="ifm_p_font.italic_ifm" style:family="paragraph" style:name="ifm_p_font.italic_ifm" style:parent-style-name="Basis">
      <style:paragraph-properties/>
      <style:text-properties fo:font-style="italic"/>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ifm" style:family="paragraph" style:name="ifm_p_ifm" style:parent-style-name="Basis">
      <style:paragraph-properties/>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span_font.italic_mt.4.23mm_ifm" style:family="text" style:name="ifm_span_font.italic_mt.4.23mm_ifm">
      <style:text-properties fo:font-style="italic"/>
    </style:style>
    <style:style style:class="text" style:display-name="ifm_span_font.bold_ifm" style:family="text" style:name="ifm_span_font.bold_ifm">
      <style:text-properties fo:font-weight="bold"/>
    </style:style>
    <style:style style:class="text" style:display-name="ifm_span_font.bold_mt.10mm_ifm" style:family="text" style:name="ifm_span_font.bold_mt.10mm_ifm">
      <style:text-properties fo:font-weight="bold"/>
    </style:style>
    <style:style style:class="text" style:display-name="ifm_span_font.italic_ifm" style:family="text" style:name="ifm_span_font.italic_ifm">
      <style:text-properties fo:font-style="italic"/>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7875</text:p>
          </table:table-cell>
        </table:table-row>
        <table:table-row table:style-name="staatscourant.koprow1">
          <table:covered-table-cell/>
          <table:covered-table-cell/>
          <table:table-cell office:value-type="string" table:style-name="staatscourant.publicatiedatumcel">
            <text:p>26 februari</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Instelling tijdelijk gebied met beperkingen Maashorst (RPAS-vluchten), Ministerie van Defensie</text:h>
      <text:p text:style-name="ifm_p_font.italic_mt.7.4mm_ifm">18 februari 2026</text:p>
      <text:p text:style-name="ifm_p_font.italic_ifm">Kenmerk: MINDEF20260007565</text:p>
      <text:p text:style-name="ifm_p_font.italic_ifm">Nr: MLA/036/2026</text:p>
      <text:p text:style-name="ifm_p_mt.3.7mm_ifm">De Minister van Defensie,</text:p>
      <text:p text:style-name="ifm_p_mt.3.7mm_ifm">Handelende in overeenstemming met de Minister van Infrastructuur en Waterstaat;</text:p>
      <text:p text:style-name="ifm_p_mt.3.7mm_ifm">Gelezen het verzoek van commandant 13 Lichte Brigade van 23 december 2025;</text:p>
      <text:p text:style-name="ifm_p_mt.3.7mm_ifm">Gelet op artikel 9 van het Besluit luchtverkeer 2014;</text:p>
      <text:p text:style-name="ifm_p_mt.3.7mm_indent.0mm_ifm">Besluit:</text:p>
      <text:h text:style-name="ifm_p_font.bold_mt.5.08mm_page.keep-with-next_ifm" text:outline-level="2">Artikel<text:s/>1<text:s/></text:h>
      <text:p text:style-name="ifm_p_mt.4.23mm_ifm">1.  Ten behoeve van vluchten met het verschillende <text:span text:style-name="ifm_span_font.italic_mt.4.23mm_ifm">Remotely Piloted Aircraft System</text:span> (RPAS) in het kader van oefening Guarding Badger wordt als oefengebied het tijdelijke gebied met beperkingen (TGB) Maashorst aangewezen, begrensd door de volgende coördinaten en hoogten:</text:p>
      <text:p text:style-name="ifm_p_ifm"><text:span text:style-name="ifm_span_font.bold_ifm">TGB Maashorst</text:span></text:p>
      <text:p text:style-name="ifm_p_ifm">van 51°46'38,24”N 005°40'49,17”E, naar 51°42'16,21”N 005°45'29,89”E, naar 51°37'21,34”N 005°45'01,89”E, naar 51°37'12,12”N 005°37'20,74”E, naar</text:p>
      <text:p text:style-name="ifm_p_ifm">51°38'25,45”N 005°34'58,47”E, naar 51°39'07,54”N 005°35'59,46”E, naar</text:p>
      <text:p text:style-name="ifm_p_ifm">51°40'47,82”N 005°35'51,61”E, naar 51°41'06,11”N 005°35'21,28”E, naar</text:p>
      <text:p text:style-name="ifm_p_ifm">51°44'52,34”N 005°34'11,33”E, terug naar 51°46'38,24”N 005°40'49,17”E, van grondniveau tot 1000ft AMSL (zie figuur).</text:p>
      <text:p text:style-name="ifm_p_mt.3.7mm_ifm">2.  Het TGB Maashorst wordt ingesteld op de hieronder genoemde dagen en tijdstippen:</text:p>
      <text:p text:style-name="ifm_p_ifm"><text:span text:style-name="ifm_span_font.bold_ifm">Week 16</text:span></text:p>
      <text:p text:style-name="ifm_p_ifm">van vrijdag 17 april 2026 17:00 uur tot zaterdag 18 april 2026 19:00 uur lokale tijd.<draw:frame draw:name="Afbeelding1" draw:style-name="frame.picture.inline" draw:z-index="1" svg:height="141mm" svg:width="141mm" text:anchor-type="as-char" style:rel-height="scale" style:rel-width="scale"><draw:image draw:filter-name="PNG - Portable Network Graphics" xlink:actuate="onLoad" xlink:href="Pictures/stcrt-2026-7875-001.png" xlink:show="embed" xlink:type="simple"/></draw:frame><text:line-break/><text:span text:style-name="ifm_span_font.bold_mt.10mm_ifm">Figuur: TGB Maashorst</text:span><text:line-break/><text:line-break/></text:p>
      <text:h text:style-name="ifm_p_font.bold_mt.5.08mm_page.keep-with-next_ifm" text:outline-level="2">Artikel<text:s/>2<text:s/></text:h>
      <text:p text:style-name="ifm_p_mt.4.23mm_ifm">Voor het gebruik van het TGB Maashorst gelden de volgende voorwaarden:</text:p>
      <text:p text:style-name="ifm_p_ifm">a.  de uitvoering van andere dan bij de oefening betrokken vluchten in het TGB Maashorst is niet toegestaan, met uitzondering van (gecoördineerde vluchten door luchtvaartuigen die vooraf toestemming hebben verkregen van het MilATCC Schiphol, hetzij de plaatselijke luchtverkeersleiding van Volkel in geval van bijzondere openstelling, en door tussenkomst van het MilATCC Schiphol of door de plaatselijke luchtverkeersleiding van Volkel gecoördineerde HEMS- en SAR-vluchten en vluchten van de Landelijke Eenheid, Dienst Infrastructuur, afdeling Luchtvaart;</text:p>
      <text:p text:style-name="ifm_p_ifm">b.  gedurende de uitvoering van de vluchten met het RPAS dient altijd contact mogelijk te zijn tussen de <text:span text:style-name="ifm_span_font.italic_ifm">remote pilot</text:span> en het MilATCC Schiphol hetzij de plaatselijke luchtverkeersleiding van Volkel;</text:p>
      <text:p text:style-name="ifm_p_ifm">c.  de remote pilot van het RPAS coördineert de aanvang en beëindiging van de vluchten met het MilATCC Schiphol, Vliegbasis Volkel en Aeroclub Nistelrode;</text:p>
      <text:p text:style-name="ifm_p_ifm">d.  het uitvoeren van de vluchten met het RPAS boven aaneengesloten bebouwing en mensenverzamelingen is verboden;</text:p>
      <text:p text:style-name="ifm_p_ifm">e.  tijdens de uitvoering van de vluchten met het RPAS zijn de voorwaarden zoals gesteld in de HDBV-014 aanwijzing van 14 april 2020 van toepassing;</text:p>
      <text:p text:style-name="ifm_p_ifm">f.  voor aanvang van de vluchten met het RPAS stelt de remote pilot zich op de hoogte met betrekking tot plaatsen die geschikt zijn voor het uitvoeren van een noodlanding;</text:p>
      <text:p text:style-name="ifm_p_ifm">g.  de vliegroute en vlieghoogte worden zodanig gekozen dat in geval van een noodlanding het risico voor derden zoveel mogelijk wordt beperkt;</text:p>
      <text:p text:style-name="ifm_p_ifm">h.  de maximale vlieghoogte binnen het TGB bedraagt 500ft AMSL.</text:p>
      <text:h text:style-name="ifm_p_font.bold_mt.5.08mm_page.keep-with-next_ifm" text:outline-level="2">Artikel<text:s/>3<text:s/></text:h>
      <text:p text:style-name="ifm_p_mt.4.23mm_ifm">Deze beschikking treedt in werking met ingang van vrijdag 17 april 2026 en vervalt met ingang van zondag 19 april 2026.</text:p>
      <text:p text:style-name="ifm_p_mt.3.7mm_ifm">Deze beschikking zal met de toelichting in de Staatscourant worden geplaatst en zal tevens bekend worden gemaakt door middel van een NOTAM.</text:p>
      <text:p text:style-name="ifm_p_font.italic_mt.3.7mm_ifm">De Minister van Defensie,<text:line-break/>voor deze,<text:line-break/>De Plaatsvervangend Directeur Militaire Luchtvaart Autoriteit,<text:line-break/>H.<text:s/>Stals,<text:line-break/>Kolonel</text:p>
      <text:p text:style-name="ifm_p_mt.3.7mm_ifm">Tegen dit besluit kan, ten aanzien van de tijd en locatie waarop het TGB wordt ingesteld, op grond van de Algemene wet bestuursrecht binnen 6 weken na de dag waarop dit besluit is bekendgemaakt, een bezwaarschrift worden ingediend. Dit bezwaarschrift kan digitaal of schriftelijk worden ingediend. Het digitale bezwaarschrift dient te worden ingediend via www.defensie.nl/bezwaarJDV. Het schriftelijke bezwaarschrift dient te worden gericht aan de Minister van Defensie, Dienstencentrum Juridische Dienstverlening, ter attentie van de Commissie advisering bezwaarschriften Defensie, MPC 55A, Postbus 90004, 3509 AA Utrecht. Het bezwaarschrift dient te zijn ondertekend en moet ten minste bevatten: de naam en het adres van de indiener; de dagtekening; een omschrijving van de beschikking waartegen het bezwaar is gericht en de gronden van het bezwaar. Indien onverwijlde spoed dat vereist, is het mogelijk een voorlopige voorziening te vragen bij de president van de rechtbank die bevoegd is. In dat geval is griffierecht verschuldigd. Voorwaarde is dat een bezwaarschrift is ingediend.</text:p>
      <text:h text:style-name="ifm_p_font.bold_mt.5.08mm_page.break-before_ifm" text:outline-level="4">TOELICHTING</text:h>
      <text:p text:style-name="ifm_p_mt.4.23mm_ifm">Het Ministerie van Defensie heeft de beschikking over verschillende typen Remotely Piloted Aircraft Systems (RPAS). Een RPAS kan conform de Regeling vluchten militaire onbemande luchtvaartuigen worden gebruikt in militaire plaatselijke luchtverkeersleidingsgebieden, restricted areas en tijdelijke gebieden met beperkingen (TGB’s).</text:p>
      <text:p text:style-name="ifm_p_mt.3.7mm_ifm">In dit besluit is op grond van artikel 9 van het Besluit luchtverkeer 2014 een TGB ingesteld. Binnen deze TGB zullen in het kader van de oefening “Guarding Badger” het tactisch grondoptreden van beveiligingspersoneel met RPAS vluchten worden ondersteund. De grenzen van het TGB zullen daarbij niet worden overschreden.</text:p>
      <text:p text:style-name="ifm_p_mt.3.7mm_ifm">Luchtvaartuigen in gebruik bij de Landelijke Eenheid Dienst Infrastructuur, afdeling Luchtvaart, luchtvaartuigen ten behoeve van HEMS- en SAR-vluchten en gecoördineerde vluchten door luchtvaartuigen mogen het TGB binnenvliegen na toestemming van het MilATCC Schiphol hetzij de plaatselijke luchtverkeersleiding van Volkel in geval van bijzondere openstelling.</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graphic" style:name="frame.picture.inline">
      <style:graphic-properties draw:blue="0%" draw:color-inversion="false" draw:color-mode="standard" draw:contrast="0%" draw:gamma="100%" draw:green="0%" draw:image-opacity="100%" draw:luminance="0%" draw:red="0%" fo:clip="rect(0cm 0cm 0cm 0cm)" style:horizontal-pos="left" style:horizontal-rel="paragraph-content" style:mirror="none" style:wrap="dynamic" style:vertical-pos="top" style:vertical-rel="baselin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7875</text:span><text:tab/>26 februari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7875</text:span><text:tab/>26 februari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Instelling tijdelijk gebied met beperkingen Maashorst (RPAS-vluchten), Ministerie van Defensie</dc:title>
    <meta:user-defined meta:name="OVERHEID.Ministerie/DCTERMS.publisher">Ministerie van Binnenlandse Zaken en Koninkrijksrelaties</meta:user-defined>
    <meta:user-defined meta:name="OVERHEID.Ministerie/DC.creator">Ministerie van Defensie</meta:user-defined>
    <meta:user-defined meta:name="OVERHEIDop.configuratie">https://repository.officiele-overheidspublicaties.nl/MasterConfiguraties/MC-OEP-StcrtVergunningenAndereBesch-Web/1.28/xml/MC-OEP-StcrtVergunningenAndereBesch-Web.xml</meta:user-defined>
    <meta:user-defined meta:name="OVERHEIDop.steltVast"/>
    <meta:user-defined meta:name="OVERHEIDop.StcrtID/DC.identifier">stcrt-2026-7875</meta:user-defined>
    <meta:user-defined meta:name="OVERHEIDop.datumEindeReactietermijn"/>
    <meta:user-defined meta:name="OVERHEIDop.Rubriek/DC.type">andere beschikking</meta:user-defined>
    <meta:user-defined meta:name="OVERHEIDop.terinzageleggingBG"/>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7875</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Verkeer | Luchtvaart</meta:user-defined>
    <meta:user-defined meta:name="DC.title">Instelling tijdelijk gebied met beperkingen Maashorst (RPAS-vluchten), Ministerie van Defensie</meta:user-defined>
    <meta:user-defined meta:name="DCTERMS.W3CDTF/DCTERMS.available">2026-02-26</meta:user-defined>
  </office:meta>
</office:document-meta>
</file>