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Uitstroomvoorziening bouwen voor het lozen van huishoudelijk afvalwater op een oppervlaktewaterlichaam in beheer bij het Rijk, niet zijnde de Noordzee nabij Havenweg Weer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0244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Uitstroomvoorziening bouwen voor het lozen van huishoudelijk afvalwater op een oppervlaktewaterlichaam in beheer bij het Rijk, niet zijnde de Noordzee</text:p>
              </text:list-item>
            </text:list>
            <text:p text:style-name="common-al">nabij Havenweg Weert.</text:p>
            <text:p text:style-name="last-al">De Minister heeft de vergunningaanvraag ontvangen op 12-02-2026 13:22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7316</text:span><text:line-break/><text:date style:data-style-name="dag" text:fixed="true" text:date-value="2026-02-17"/><text:line-break/><text:date style:data-style-name="jaar" text:fixed="true" text:date-value="2026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7316</text:span><text:date style:data-style-name="nicedate" text:fixed="true" text:date-value="2026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7316</text:span><text:date style:data-style-name="nicedate" text:fixed="true" text:date-value="2026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48752</meta:user-defined>
    <meta:user-defined meta:name="DCTERMS.abstract">Omgevingsvergunning H. Verberne Grondwerken lozen nabij Havenweg Weert 02-03-2026</meta:user-defined>
    <dc:language>nl</dc:language>
    <meta:user-defined meta:name="OVERHEIDop.locatietype/OVERHEIDop.gebiedsmarkering">Vlak</meta:user-defined>
    <meta:user-defined meta:name="DC.title">Kennisgeving vergunningaanvraag voor het -Uitstroomvoorziening bouwen voor het lozen van huishoudelijk afvalwater op een oppervlaktewaterlichaam in beheer bij het Rijk, niet zijnde de Noordzee nabij Havenweg Weert</meta:user-defined>
    <meta:user-defined meta:name="DCTERMS.W3CDTF/DCTERMS.available">2026-02-17</meta:user-defined>
    <meta:user-defined meta:name="DCTERMS.W3CDTF/OVERHEIDop.jaargang">2026</meta:user-defined>
    <meta:user-defined meta:name="OVERHEIDop.publicationIssue">7316</meta:user-defined>
    <meta:user-defined meta:name="OVERHEIDop.StcrtID/DC.identifier">stcrt-2026-7316</meta:user-defined>
    <meta:user-defined meta:name="OVERHEIDop.versieInformatie"/>
  </office:meta>
</office:document-meta>
</file>