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nabij Havenweg Weer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244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nabij Havenweg 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309</text:span><text:line-break/><text:date style:data-style-name="dag" text:fixed="true" text:date-value="2026-02-17"/><text:line-break/><text:date style:data-style-name="jaar" text:fixed="true" text:date-value="2026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7309</text:span><text:date style:data-style-name="nicedate" text:fixed="true" text:date-value="2026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7309</text:span><text:date style:data-style-name="nicedate" text:fixed="true" text:date-value="2026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48751</meta:user-defined>
    <meta:user-defined meta:name="DCTERMS.abstract">Omgevingsmelding H. Verberne Grondwerken lozen nabij Havenweg Weert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nabij Havenweg Weert</meta:user-defined>
    <meta:user-defined meta:name="DCTERMS.W3CDTF/DCTERMS.available">2026-02-17</meta:user-defined>
    <meta:user-defined meta:name="DCTERMS.W3CDTF/OVERHEIDop.jaargang">2026</meta:user-defined>
    <meta:user-defined meta:name="OVERHEIDop.publicationIssue">7309</meta:user-defined>
    <meta:user-defined meta:name="OVERHEIDop.StcrtID/DC.identifier">stcrt-2026-7309</meta:user-defined>
    <meta:user-defined meta:name="OVERHEIDop.versieInformatie"/>
  </office:meta>
</office:document-meta>
</file>