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409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096</text:p>
          </table:table-cell>
        </table:table-row>
        <table:table-row table:style-name="staatscourant.koprow1">
          <table:covered-table-cell/>
          <table:covered-table-cell/>
          <table:table-cell office:value-type="string" table:style-name="staatscourant.publicatiedatumcel">
            <text:p>12 februar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en met beperkingen Lelystad A en Lelystad B (RPAS-vluchten), Ministerie van Defensie</text:h>
      <text:p text:style-name="ifm_p_font.italic_mt.7.4mm_ifm">3 februari 2026</text:p>
      <text:p text:style-name="ifm_p_font.italic_ifm">Nr. MLA/008/2026</text:p>
      <text:p text:style-name="ifm_p_font.italic_ifm">Kenmerk: MINDEF20260006000</text:p>
      <text:p text:style-name="ifm_p_mt.3.7mm_ifm">De Minister van Defensie,</text:p>
      <text:p text:style-name="ifm_p_mt.3.7mm_ifm">Handelende in overeenstemming met de Minister van Infrastructuur en Waterstaat;</text:p>
      <text:p text:style-name="ifm_p_mt.3.7mm_ifm">Gelezen het verzoek van S3 AIR <text:span text:style-name="ifm_span_font.italic_ifm">Maritime Special Operations Force</text:span> (MARSOF) van woensdag 7 januari 2026;</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Remotely Piloted Aircraft System</text:span> (RPAS) type PUMA AE DDL in het kader van een militaire oefening worden als oefengebieden de tijdelijke gebieden met beperkingen (TGB’s) Lelystad A en Lelystad B aangewezen, begrensd door de volgende coördinaten en hoogten:</text:p>
      <text:p text:style-name="ifm_p_ifm"><text:span text:style-name="ifm_span_font.bold_ifm">TGB Lelystad A</text:span></text:p>
      <text:p text:style-name="ifm_p_ifm">een cirkelvormig gebied met als middelpunt het coördinaat</text:p>
      <text:p text:style-name="ifm_p_ifm">52°34'38.82"N 005°31'46.06"E met een straal van twee (2) nautische mijlen, van zeeniveau tot 1000ft AMSL (zie figuur).</text:p>
      <text:p text:style-name="ifm_p_ifm"><text:span text:style-name="ifm_span_font.bold_ifm">TGB Lelystad B</text:span></text:p>
      <text:p text:style-name="ifm_p_ifm">een cirkelvormig gebied met als middelpunt het coördinaat</text:p>
      <text:p text:style-name="ifm_p_ifm">52°34'38.82"N 005°31'46.06"E met een straal van twee (2) nautische mijlen, van zeeniveau tot 3000ft AMSL (zie figuur).</text:p>
      <text:p text:style-name="ifm_p_mt.3.7mm_ifm">2.  De TGB’s Lelystad A en Lelystad B worden ingesteld op de hieronder genoemde dagen en tijdstippen in weken 12 en 13:</text:p>
      <text:p text:style-name="ifm_p_ifm"><text:span text:style-name="ifm_span_font.bold_ifm">Lelystad A</text:span></text:p>
      <text:p text:style-name="ifm_p_ifm">woensdag 18 maart 2026 van 07:00 uur tot 22:00 uur lokale tijd;</text:p>
      <text:p text:style-name="ifm_p_ifm">donderdag 19 maart 2026 van 07:00 uur tot 22:00 uur lokale tijd;</text:p>
      <text:p text:style-name="ifm_p_ifm">woensdag 25 maart 2026 van 07:00 uur tot 22:00 uur lokale tijd;</text:p>
      <text:p text:style-name="ifm_p_ifm">donderdag 26 maart 2026 van 07:00 uur tot 22:00 uur lokale tijd;</text:p>
      <text:p text:style-name="ifm_p_ifm"><text:span text:style-name="ifm_span_font.bold_ifm">Lelystad B</text:span></text:p>
      <text:p text:style-name="ifm_p_ifm">woensdag 18 maart 2026 van 00:00 uur tot 07:00 uur lokale tijd;</text:p>
      <text:p text:style-name="ifm_p_ifm">woensdag 18 maart 2026 van 22:00 uur tot donderdag 19 maart 2026 07:00 uur lokale tijd;</text:p>
      <text:p text:style-name="ifm_p_ifm">woensdag 25 maart 2026 van 00:00 uur tot 07:00 uur lokale tijd;</text:p>
      <text:p text:style-name="ifm_p_ifm">woensdag 25 maart 2026 van 22:00 uur tot donderdag 26 maart 2026 07:00 uur lokale tijd.</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26-4096-001.png" xlink:show="embed" xlink:type="simple"/></draw:frame><draw:frame draw:name="Bron13" draw:style-name="frame.bron" text:anchor-type="as-char" svg:width="150mm" svg:y="0mm"><draw:text-box><text:p text:style-name="ifm_p_mt.2mm_ifm"><text:span text:style-name="ifm_span_font.bold_ifm">FIGUUR: TGB’s Lelystad A en Lelystad B</text:span></text:p></draw:text-box></draw:frame></text:p>
      <text:h text:style-name="ifm_p_font.bold_mt.5.08mm_page.keep-with-next_ifm" text:outline-level="2">Artikel<text:s/>2<text:s/></text:h>
      <text:p text:style-name="ifm_p_mt.4.23mm_ifm">Voor het gebruik van de TGB’s Lelystad A en Lelystad B gelden de volgende voorwaarden:</text:p>
      <text:p text:style-name="ifm_p_ifm">a.  de uitvoering van andere dan bij de oefening betrokken vluchten in het TGB is niet toegestaan, met uitzondering van gecoördineerde vluchten door luchtvaartuigen die vooraf toestemming hebben verkregen van LVNL, en door tussenkomst van LVNL gecoördineerde HEMS- en SAR-vluchten en vluchten van de Landelijke Eenheid, Dienst Infrastructuur, afdeling Luchtvaart;</text:p>
      <text:p text:style-name="ifm_p_ifm">b.  gedurende de uitvoering van de vluchten met het RPAS dient altijd contact mogelijk te zijn tussen de remote pilot en de verantwoordelijke luchtverkeersdienstverlener;</text:p>
      <text:p text:style-name="ifm_p_ifm">c.  de remote pilot van het RPAS coördineert de aanvang en beëindiging van de vluchten met de supervisor Amsterdam ACC van LVNL, deze informeert het MilATCC Schiphol;</text:p>
      <text:p text:style-name="ifm_p_ifm">d.  tijdens de uitvoering van de vluchten met het RPAS worden de in het “<text:span text:style-name="ifm_span_font.italic_ifm">Operations Manual</text:span>” en het Beperkt Militair Type Certificaat (BMTC) opgenomen beperkingen in acht genomen;</text:p>
      <text:p text:style-name="ifm_p_ifm">e.  voor aanvang van de vluchten met het RPAS stelt de remote pilot zich op de hoogte met betrekking tot plaatsen die geschikt zijn voor het uitvoeren van een noodlanding;</text:p>
      <text:p text:style-name="ifm_p_ifm">f.  de vliegroute en vlieghoogte worden zodanig gekozen dat in geval van een noodlanding het risico voor derden zoveel mogelijk wordt beperkt;</text:p>
      <text:p text:style-name="ifm_p_ifm">g.  de maximale vlieghoogte binnen de TGB’s bedraagt 500ft onder de maximale hoogte gesteld in artikel 1, lid 1.</text:p>
      <text:h text:style-name="ifm_p_font.bold_mt.5.08mm_page.keep-with-next_ifm" text:outline-level="2">Artikel<text:s/>3<text:s/></text:h>
      <text:p text:style-name="ifm_p_mt.4.23mm_ifm">Deze beschikking treedt in werking met ingang van woensdag 18 maart 2026 en vervalt met ingang van vrijdag 27 maart 2026.</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A.A.W.K.<text:s/>Appels,<text:line-break/>Commodore</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Ministerie van Defensie heeft de beschikking over verschillende typen Remotely Piloted Aircraft Systems (RPAS). Een RPAS kan conform de Regeling vluchten militaire onbemande luchtvaartuigen worden gebruikt in militaire plaatselijke luchtverkeersleidingsgebieden, restricted areas en tijdelijke gebieden met beperkingen (TGB’s).</text:p>
      <text:p text:style-name="ifm_p_mt.3.7mm_ifm">In dit besluit zijn op grond van artikel 9 van het Besluit luchtverkeer 2014 TGB’s ingesteld. Binnen deze TGB’s zullen door het <text:span text:style-name="ifm_span_font.italic_ifm">Maritime Special Operations Force</text:span> (MARSOF) geoefend worden. Bij deze oefeningen worden het tactisch grond- en wateroptreden met RPAS vluchten ondersteund. De grenzen van de TGB’s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het Amsterdam FIC.</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4096</text:span><text:tab/>12 februar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4096</text:span><text:tab/>12 februar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en met beperkingen Lelystad A en Lelystad B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8/xml/MC-OEP-StcrtVergunningenAndereBesch-Web.xml</meta:user-defined>
    <meta:user-defined meta:name="OVERHEIDop.steltVast"/>
    <meta:user-defined meta:name="OVERHEIDop.StcrtID/DC.identifier">stcrt-2026-4096</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09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en met beperkingen Lelystad A en Lelystad B (RPAS-vluchten), Ministerie van Defensie</meta:user-defined>
    <meta:user-defined meta:name="DCTERMS.W3CDTF/DCTERMS.available">2026-02-12</meta:user-defined>
  </office:meta>
</office:document-meta>
</file>