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776</text:p>
          </table:table-cell>
        </table:table-row>
        <table:table-row table:style-name="staatscourant.koprow1">
          <table:covered-table-cell/>
          <table:covered-table-cell/>
          <table:table-cell office:value-type="string" table:style-name="staatscourant.publicatiedatumcel">
            <text:p>16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an de vaststelling van de tariefreguleringsmethode voor de periode 2027–2031 voor GTS, Tennet op land, Tennet op zee, distributiesysteembeheerders gas en distributiesysteembeheerders elektriciteit, Autoriteit Consument en Markt</text:h>
      <text:h text:style-name="ifm_p_font.bold_mt.7.4mm_page.keep-with-next_ifm" text:outline-level="4">Zaaknummers: ACM/24/193591, ACM/25/197287, ACM/25/197288, ACM/25/197290, ACM/25/197291, ACM/25/197292</text:h>
      <text:p text:style-name="ifm_p_mt.4.23mm_ifm">1.  De Autoriteit Consument en Markt (ACM) heeft op grond van artikel 3.108, eerste lid van de Energiewet de tariefreguleringsmethode vastgesteld voor systeembeheerders gas en elektriciteit voor de periode 2027 tot en met 2031. Het gaat om onderscheidelijk de transmissiesysteembeheerder voor elektriciteit (Tennet op land, zaaknummer: ACM/25/197292), distributiesysteembeheerders voor elektriciteit (zaaknummer: ACM/25/197288), de transmissiesysteembeheerder voor gas (GTS, zaaknummer: ACM/25/197291), distributiesysteembeheerders voor gas (zaaknummer: ACM/25/197287) en de transmissiesysteembeheerder voor elektriciteit op zee (Tennet op zee, zaaknummer: ACM/25/197290).</text:p>
      <text:p text:style-name="ifm_p_ifm">2.  De tariefreguleringsmethode bepaalt de wijze waarop de ACM de inkomsten van de genoemde systeembeheerders maximeert. Hiermee bepaalt de ACM welk bedrag zij via hun nettarieven maximaal in rekening mogen brengen voor het uitvoeren van hun wettelijke taken, waaronder het transport van gas en elektriciteit en de aansluiting van netgebruikers op hun netten.</text:p>
      <text:p text:style-name="ifm_p_ifm">3.  Om op een zorgvuldige wijze deze besluiten te kunnen nemen heeft de ACM de uniforme openbare voorbereidingsprocedure van toepassing verklaard zoals bedoeld in afdeling 3.4 van de Algemene wet bestuursrecht. De ACM heeft de ontwerpbesluiten ter inzage gelegd op 22 september 2025 voor een periode van zes weken. In een bijlage bij elk besluit geeft de ACM aan van welke partijen zij zienswijzen heeft ontvangen en wat zij met de zienswijzen heeft gedaan.</text:p>
      <text:p text:style-name="ifm_p_ifm">4.  De ACM maakt de besluiten bekend met deze publicatie in de Staatscourant. De ACM heeft verder mededeling gedaan van de besluiten aan alle partijen die een zienswijze naar voren hebben gebracht. De besluiten zelf zijn gepubliceerd op de website van de ACM en liggen gedurende de beroepstermijn voor belanghebbenden ter inzage. Als u een besluit wil inzien, dan kunt u hiervoor een afspraak maken met de Directie Toezicht Energie van de ACM via e-mail REG2027@acm.nl, of telefoon 070-7222000.</text:p>
      <text:p text:style-name="ifm_p_ifm">5.  Tegen dit besluit kan degene wiens belang bij dit besluit is betrokken, binnen zes weken na de dag van bekendmaking beroep instellen bij het College van Beroep voor het bedrijfsleven, Postbus 20021, 2500 EA ’s-Gravenhag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3776</text:span><text:tab/>16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3776</text:span><text:tab/>16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an de vaststelling van de tariefreguleringsmethode voor de periode 2027–2031 voor GTS, Tennet op land, Tennet op zee, distributiesysteembeheerders gas en distributiesysteembeheerders elektriciteit, Autoriteit Consument en Markt</dc:title>
    <meta:user-defined meta:name="OVERHEID.ZelfstandigBestuursorgaan/DC.creator">Autoriteit Consument en Mark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6/xml/MC-OEP-StcrtOverigOverig-Web.xml</meta:user-defined>
    <meta:user-defined meta:name="OVERHEIDop.steltVast"/>
    <meta:user-defined meta:name="OVERHEIDop.StcrtID/DC.identifier">stcrt-2026-3776</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77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Kennisgeving van de vaststelling van de tariefreguleringsmethode voor de periode 2027–2031 voor GTS, Tennet op land, Tennet op zee, distributiesysteembeheerders gas en distributiesysteembeheerders elektriciteit, Autoriteit Consument en Markt</meta:user-defined>
    <meta:user-defined meta:name="DCTERMS.W3CDTF/DCTERMS.available">2026-02-16</meta:user-defined>
  </office:meta>
</office:document-meta>
</file>