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trekkingsverbod Twentekanalen opgeheven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bod op het onttrekken van water uit de Twentekanalen wordt per direct ingetrokken. Er mag weer water worden onttrokken uit het oppervlaktewaterlichaam de Twentekanalen, bestaande uit het Twentekanaal (Zutphen - Enschede) en de zijtak Almelo (Delden - Almelo). Dit besluit treedt onmiddellijk na publicatie in werking. </text:p>
            <text:p text:style-name="common-al">DE MINISTER VAN INFRASTRUCTUUR EN WATERSTAAT, </text:p>
            <text:p text:style-name="common-al">namens deze, hoofdingenieur-directeur Rijkswaterstaat Oost-Nederland </text:p>
            <text:p text:style-name="last-al">mr. drs. E. Slump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Arnhem</text:span>
            <text:span text:style-name="datum">27 augustus 2026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9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9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9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WS-2026/18589</meta:user-defined>
    <meta:user-defined meta:name="DCTERMS.abstract">Het verbod op het onttrekken van water uit de Twentekanalen wordt per direct ingetrokken.</meta:user-defined>
    <dc:language>nl</dc:language>
    <meta:user-defined meta:name="OVERHEIDop.locatietype/OVERHEIDop.gebiedsmarkering">Vlak</meta:user-defined>
    <meta:user-defined meta:name="OVERHEIDop.locatietype/OVERHEIDop.effectgebied">Vlak</meta:user-defined>
    <meta:user-defined meta:name="DC.title">Onttrekkingsverbod Twentekanalen opgeheven</meta:user-defined>
    <meta:user-defined meta:name="DCTERMS.W3CDTF/DCTERMS.available">2026-08-27</meta:user-defined>
    <meta:user-defined meta:name="DCTERMS.W3CDTF/OVERHEIDop.jaargang">2026</meta:user-defined>
    <meta:user-defined meta:name="OVERHEIDop.externeBijlage">Besluit intrekken onttrekkingsverbod TK|exb-2026-30456</meta:user-defined>
    <meta:user-defined meta:name="OVERHEIDop.publicationIssue">30969</meta:user-defined>
    <meta:user-defined meta:name="OVERHEIDop.StcrtID/DC.identifier">stcrt-2026-30969</meta:user-defined>
    <meta:user-defined meta:name="OVERHEIDop.versieInformatie"/>
  </office:meta>
</office:document-meta>
</file>