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Andere activiteiten dan het leggen van kabels en leidingen in het beperkingengebied van een Rijksweg thv De Kazematten Bemmel.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6-00014130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activiteiten dan het leggen van kabels en leidingen in het beperkingengebied van een Rijksweg</text:p>
              </text:list-item>
            </text:list>
            <text:p text:style-name="last-al">te thv De Kazematten Bemme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30936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3093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3093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6895</meta:user-defined>
    <meta:user-defined meta:name="DCTERMS.abstract">Omgevingsmelding voorbereidende werkzaamheden verwijderen 50kv hs kabel onder de Betuweroute en de toekomstige A15 Reddy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Andere activiteiten dan het leggen van kabels en leidingen in het beperkingengebied van een Rijksweg thv De Kazematten Bemmel.</meta:user-defined>
    <meta:user-defined meta:name="DCTERMS.W3CDTF/DCTERMS.available">2026-08-28</meta:user-defined>
    <meta:user-defined meta:name="DCTERMS.W3CDTF/OVERHEIDop.jaargang">2026</meta:user-defined>
    <meta:user-defined meta:name="OVERHEIDop.publicationIssue">30936</meta:user-defined>
    <meta:user-defined meta:name="OVERHEIDop.StcrtID/DC.identifier">stcrt-2026-30936</meta:user-defined>
    <meta:user-defined meta:name="OVERHEIDop.versieInformatie"/>
  </office:meta>
</office:document-meta>
</file>