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Almeerderstrand Almere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. De aanvraag met zaaknummer RWSZ2026-0001411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Almeerderstrand Almere.</text:p>
            <text:p text:style-name="last-al">De Minister heeft de vergunningaanvraag ontvangen op 25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91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9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9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875</meta:user-defined>
    <meta:user-defined meta:name="DCTERMS.abstract">Koepelvergunning tijdelijke bouwwerken ten behoeve van evenementen Almeerderstr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Almeerderstrand Almere</meta:user-defined>
    <meta:user-defined meta:name="DCTERMS.W3CDTF/DCTERMS.available">2026-08-28</meta:user-defined>
    <meta:user-defined meta:name="DCTERMS.W3CDTF/OVERHEIDop.jaargang">2026</meta:user-defined>
    <meta:user-defined meta:name="OVERHEIDop.publicationIssue">30911</meta:user-defined>
    <meta:user-defined meta:name="OVERHEIDop.StcrtID/DC.identifier">stcrt-2026-30911</meta:user-defined>
    <meta:user-defined meta:name="OVERHEIDop.versieInformatie"/>
  </office:meta>
</office:document-meta>
</file>