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asfalteringswerkzaamheden aan de Om de Noort te Wolvega</text:p>
            <text:p text:style-name="common-al">Besluit: verleend</text:p>
            <text:p text:style-name="common-al">Verzonden naar aanvrager op: 24-8-2026</text:p>
            <text:p text:style-name="common-al">Zaaknummer: Z2026-001245</text:p>
            <text:p text:style-name="common-al">DSO nummer: 2026082000943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6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6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6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45</meta:user-defined>
    <meta:user-defined meta:name="DCTERMS.abstract">het uitvoeren van asfalteringswerkzaamheden aan de Om de Noort te Wolvega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0664</meta:user-defined>
    <meta:user-defined meta:name="OVERHEIDop.StcrtID/DC.identifier">stcrt-2026-30664</meta:user-defined>
    <meta:user-defined meta:name="OVERHEIDop.versieInformatie"/>
  </office:meta>
</office:document-meta>
</file>