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0588</text:p>
          </table:table-cell>
        </table:table-row>
        <table:table-row table:style-name="staatscourant.koprow1">
          <table:covered-table-cell/>
          <table:covered-table-cell/>
          <table:table-cell office:value-type="string" table:style-name="staatscourant.publicatiedatumcel">
            <text:p>27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Staatssecretaris van Landbouw, Visserij, Voedselzekerheid en Natuur van 24 augustus 2026, nr. WJZ/106641779, houdende benoeming van de voorzitter en leden van de Commissie gelijke kansen bij gronduitgifte voor natuur</text:h>
      <text:p text:style-name="ifm_p_mt.3.7mm_ifm">De Staatssecretaris van Landbouw, Visserij, Voedselzekerheid en Natuur,</text:p>
      <text:p text:style-name="ifm_p_mt.3.7mm_ifm">Gelet op de artikelen 3, 4 en 15 van het Instellingsbesluit Commissie gelijke kansen bij gronduitgifte voor natuur</text:p>
      <text:p text:style-name="ifm_p_mt.3.7mm_indent.0mm_ifm">Besluit:</text:p>
      <text:h text:style-name="ifm_p_font.bold_mt.5.08mm_page.keep-with-next_ifm" text:outline-level="2">Artikel<text:s/>1<text:s/></text:h>
      <text:p text:style-name="ifm_p_mt.4.23mm_ifm">Met ingang van 1 september 2026 worden voor een periode van drie jaar tot lid van de Commissie gelijke kansen bij gronduitgifte voor natuur benoemd:</text:p>
      <text:p text:style-name="ifm_p_ifm">a.  mevrouw mr. drs. Th.C.M. Willemse, tevens voorzitter;</text:p>
      <text:p text:style-name="ifm_p_ifm">b.  de heer mr. G.J.M. de Jager;</text:p>
      <text:p text:style-name="ifm_p_ifm">c.  de heer ing. J.M. Knol;</text:p>
      <text:p text:style-name="ifm_p_ifm">d.  mevrouw mr. ir. J.J.M. Kroon;</text:p>
      <text:p text:style-name="ifm_p_ifm">e.  de heer mr. M.A. Rebel.</text:p>
      <text:h text:style-name="ifm_p_font.bold_mt.5.08mm_page.keep-with-next_ifm" text:outline-level="2">Artikel<text:s/>2<text:s/></text:h>
      <text:p text:style-name="ifm_p_mt.4.23mm_ifm">De in de artikelen 4, eerste lid, en 15, eerste lid, van het Instellingsbesluit Commissie gelijke kansen bij gronduitgifte voor natuur genoemde data worden bepaald op 1 september 2026.</text:p>
      <text:h text:style-name="ifm_p_font.bold_mt.5.08mm_page.keep-with-next_ifm" text:outline-level="2">Artikel<text:s/>3<text:s/></text:h>
      <text:p text:style-name="ifm_p_mt.4.23mm_ifm">Dit besluit zal in de Staatscourant worden geplaatst en in afschrift worden gezonden aan betrokkenen.</text:p>
      <text:p text:style-name="ifm_p_font.italic_mt.3.7mm_ifm">
                  's-Gravenhage,
                   24 augustus 2026
               </text:p>
      <text:p text:style-name="ifm_p_font.italic_mt.3.7mm_ifm">De Staatssecretaris van Landbouw, Visserij, Voedselzekerheid en Natuur,<text:line-break/>S.P.A.<text:s/>Erkens</text:p>
      <text:h text:style-name="ifm_p_font.bold_mt.5.08mm_page.break-before_ifm" text:outline-level="3">TOELICHTING</text:h>
      <text:h text:style-name="ifm_p_font.bold_mt.5.08mm_page.keep-with-next_ifm" text:outline-level="4">1.<text:s/>Doel en aanleiding</text:h>
      <text:p text:style-name="ifm_p_mt.4.23mm_ifm">Op 26 november 2025 is het Instellingsbesluit Commissie gelijke kansen bij gronduitgifte voor natuur (hierna: instellingsbesluit) gepubliceerd in de Staatscourant. Met het instellingsbesluit wordt invulling gegeven aan de in artikel 8 van het Convenant over het van overheidswege bieden van gelijke kansen bij de uitgifte van gronden voor natuur (Strct. 2024, 40757; hierna: het Convenant) opgenomen afspraak dat de Staatssecretaris van Landbouw, Visserij, Voedselzekerheid en Natuur met inachtneming van de wettelijke kaders bij separaat besluit een onafhankelijke Commissie zal instellen.</text:p>
      <text:p text:style-name="ifm_p_mt.3.7mm_ifm">In het instellingsbesluit is opgenomen dat de instellingsdatum van de Commissie bij een besluit van de staatssecretaris wordt bepaald. De instellingsdatum van de Commissie komt overeen met het moment van inwerkingtreding van het instellingsbesluit. De inwerkingtredingsdatum betreft de datum waarop de Commissie van start gaat.</text:p>
      <text:p text:style-name="ifm_p_mt.3.7mm_ifm">Onderhavig besluit regelt de benoeming van de voorzitter en de leden van de Commissie gelijke kansen bij gronduitgifte voor natuur. Daarnaast wordt met onderhavig besluit de instellingsdatum van de Commissie gelijke kansen bij gronduitgifte voor natuur en de inwerkingtredingsdatum van het instellingsbesluit bepaald.</text:p>
      <text:h text:style-name="ifm_p_font.bold_mt.5.08mm_page.keep-with-next_ifm" text:outline-level="4">2.<text:s/>Inhoud</text:h>
      <text:p text:style-name="ifm_p_mt.4.23mm_ifm">De voorzitter en de leden worden op persoonlijke titel benoemd voor een periode van drie jaar. In artikel 3, zesde lid, van het instellingsbesluit is bepaald dat de voorzitter en leden eenmalig herbenoembaar zijn voor een termijn van maximaal drie jaar.</text:p>
      <text:p text:style-name="ifm_p_ifm">Ze worden benoemd op basis van hun aantoonbare deskundigheid en praktijkervaring bij de uitgiften van gronden voor natuur. Ten minste twee leden hebben kennis van het overheidsbeleid voor natuur en het relevante rechtsgebied (eigendomsrecht, mededingingsrecht of pachtrecht).</text:p>
      <text:p text:style-name="ifm_p_mt.3.7mm_ifm">De leden zijn geselecteerd op basis van een door de Staatssecretaris van Landbouw, Visserij, Voedselzekerheid en Natuur opgestelde profielschets en een openbare wervingsprocedure. Voor deze profielschets zijn de overige partijen bij het Convenant geraadpleegd. De staatssecretaris heeft de voorzitter geselecteerd en de overige leden zijn door de voorzitter geselecteerd en ter benoeming voorgedragen aan de staatssecretaris.</text:p>
      <text:p text:style-name="ifm_p_ifm">De andere partijen bij het Convenant zijn, voorafgaand aan de benoeming van de voorzitter en de leden van de Commissie gelijke kansen bij gronduitgifte voor natuur, op de hoogte gesteld van de uitkomsten van de selectieprocedure.</text:p>
      <text:p text:style-name="ifm_p_mt.3.7mm_ifm">In artikel 9 van het instellingsbesluit is bepaald dat de voorzitter en de leden, gelet op artikel 2, eerste lid, onderdeel a, van de Wet vergoedingen adviescolleges en commissies, een vergoeding ontvangen per bijgewoonde vergadering.</text:p>
      <text:p text:style-name="ifm_p_mt.3.7mm_ifm">In artikel 2 van onderhavig besluit worden de instellingsdatum van de Commissie gelijke kansen bij gronduitgifte voor natuur (artikel 4, eerste lid, van het instellingsbesluit) en de inwerkingtredingsdatum van het instellingsbesluit (artikel 15, eerste lid, van het instellingsbesluit) bepaald op 1 september 2026.</text:p>
      <text:p text:style-name="ifm_p_ifm">De benoeming van de voorzitter en de leden geldt vanaf 1 september 2026; de datum waarop het instellingsbesluit van de Commissie gelijke kansen bij gronduitgifte van natuur in werking treedt.</text:p>
      <text:p text:style-name="ifm_p_font.italic_mt.3.7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30588</text:span><text:tab/>27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30588</text:span><text:tab/>27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Staatssecretaris van Landbouw, Visserij, Voedselzekerheid en Natuur van 24 augustus 2026, nr. WJZ/106641779, houdende benoeming van de voorzitter en leden van de Commissie gelijke kansen bij gronduitgifte voor natuur</dc:title>
    <meta:user-defined meta:name="OVERHEID.Ministerie/DCTERMS.publisher">Ministerie van Binnenlandse Zaken en Koninkrijksrelaties</meta:user-defined>
    <meta:user-defined meta:name="OVERHEID.Ministerie/DC.creator">Ministerie van Landbouw, Visserij, Voedselzekerheid en Natuur</meta:user-defined>
    <meta:user-defined meta:name="OVERHEIDop.configuratie">https://repository.officiele-overheidspublicaties.nl/MasterConfiguraties/MC-OEP-StcrtOverigBenoemingofOntslag-Web/1.24/xml/MC-OEP-StcrtOverigBenoemingofOntslag-Web.xml</meta:user-defined>
    <meta:user-defined meta:name="OVERHEIDop.steltVast"/>
    <meta:user-defined meta:name="OVERHEIDop.StcrtID/DC.identifier">stcrt-2026-30588</meta:user-defined>
    <meta:user-defined meta:name="OVERHEIDop.Rubriek/DC.type">benoeming of ontslag</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0588</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Rijksoverheid</meta:user-defined>
    <meta:user-defined meta:name="DC.title">Besluit van de Staatssecretaris van Landbouw, Visserij, Voedselzekerheid en Natuur van 24 augustus 2026, nr. WJZ/106641779, houdende benoeming van de voorzitter en leden van de Commissie gelijke kansen bij gronduitgifte voor natuur</meta:user-defined>
    <meta:user-defined meta:name="DCTERMS.W3CDTF/DCTERMS.available">2026-08-27</meta:user-defined>
  </office:meta>
</office:document-meta>
</file>