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vergunning KPN B.V. voor een beperkingengebiedactiviteit met betrekking tot een waterstaatswerk in beheer bij het Rijk, zijnde het Van Starkenborghkanaal, voor kabels opzoeken, knippen en boven de grond leggen nabij Van der Hoopstraat 11 te Groning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6-00010166 betreft: Een beperkingengebiedactiviteit, met betrekking tot een kanaal in beheer bij het Rijk, zijnde het Van Starkenborghkanaal, voor kabels opzoeken, knippen en boven de grond leggen nabij Van der Hoopstraat 11 te Groningen, op het perceel kadastraal bekend gemeente Groningen (GNG00), sectie A, nummer 13277, 13354 en 14375.</text:p>
            <text:p text:style-name="tussenkopcur">Terinzagelegging</text:p>
            <text:p text:style-name="common-al">Het besluit, met bijbehorende stukken, is tot zes weken na publicatiedatum in te zien via het Rijkswaterstaat Publicatie Platform: <text:a xlink:href="https://open.rws.nl/ter-inzage" xlink:type="simple">https://open.rws.nl/ter-inzage</text:a>. Ook liggen deze stukken tijdens kantooruren, op afspraak, ter inzage op het volgende adres: Rijkswaterstaat Noord-Nederland, Zuidersingel 3, 8911 AV Leeuwarden.</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de afdeling Vergunningverlening van  Noord-Nederland. De contactgegevens zijn: e-mail <text:a xlink:href="omgevingsloket@rws.nl" xlink:type="simple">vergunningenrwsnn@rws.nl</text:a> of telefonisch (tijdens kantooruren) 088-7974339.</text:p>
            <text:p text:style-name="common-al">De contactpersoon kan uw vragen beantwoorden en het besluit met u doornemen.</text:p>
            <text:p text:style-name="tussenkopcur">Bezwaar maken</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1">
              <text:list-item text:style-override="id1-3-2-1-1-11-1">
                <text:number>-</text:number>
                <text:p text:style-name="al"/>
                <text:p text:style-name="al">de naam en het adres van de indiener;</text:p>
              </text:list-item>
              <text:list-item text:style-override="id1-3-2-1-1-11-2">
                <text:number>-</text:number>
                <text:p text:style-name="al"/>
                <text:p text:style-name="al">de dagtekening;</text:p>
              </text:list-item>
              <text:list-item text:style-override="id1-3-2-1-1-11-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1-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 of via e-mail adres omgevingsloket@rws.nl. De afdeling Werkenpakket kan met u overleggen over de te volgen procedure en u informeren over andere mogelijkheden die Rijkswaterstaat u eventueel biedt om tot een oplossing te komen.</text:p>
            <text:p text:style-name="tussenkopcur">Voorlopige voorziening</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5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5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0479</meta:user-defined>
    <meta:user-defined meta:name="DCTERMS.abstract">Omgevingsvergunning Omgevingszinker kabels opzoeken, knippen en boven de grond leggen KPN  Van der Hoopstraat 11 Groningen 10-08-2026</meta:user-defined>
    <dc:language>nl</dc:language>
    <meta:user-defined meta:name="OVERHEIDop.locatietype/OVERHEIDop.gebiedsmarkering">Punt</meta:user-defined>
    <meta:user-defined meta:name="DC.title">Kennisgeving besluit: Omgevingsvergunning KPN B.V. voor een beperkingengebiedactiviteit met betrekking tot een waterstaatswerk in beheer bij het Rijk, zijnde het Van Starkenborghkanaal, voor kabels opzoeken, knippen en boven de grond leggen nabij Van der Hoopstraat 11 te Groningen.</meta:user-defined>
    <meta:user-defined meta:name="DCTERMS.W3CDTF/DCTERMS.available">2026-08-26</meta:user-defined>
    <meta:user-defined meta:name="DCTERMS.W3CDTF/OVERHEIDop.jaargang">2026</meta:user-defined>
    <meta:user-defined meta:name="OVERHEIDop.publicationIssue">30579</meta:user-defined>
    <meta:user-defined meta:name="OVERHEIDop.StcrtID/DC.identifier">stcrt-2026-30579</meta:user-defined>
    <meta:user-defined meta:name="OVERHEIDop.versieInformatie"/>
  </office:meta>
</office:document-meta>
</file>