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  <text:list-style style:name="id1-3-2-1-1-2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fvalwater, afkomstig van het maken van cokes, lozen op een oppervlaktewaterlichaam-Afvalwater, afkomstig van basismetaal, lozen op een oppervlaktewaterlichaam te Hoogoven 6 weg Tata Steel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402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fvalwater, afkomstig van het maken van cokes, lozen op een oppervlaktewaterlichaam</text:p>
              </text:list-item>
              <text:list-item text:style-override="id1-3-2-1-1-2-2">
                <text:number>-</text:number>
                <text:p text:style-name="al"/>
                <text:p text:style-name="al">Afvalwater, afkomstig van basismetaal, lozen op een oppervlaktewaterlichaam</text:p>
              </text:list-item>
            </text:list>
            <text:p text:style-name="common-al">te Hoogoven 6 weg Tata Steel.</text:p>
            <text:p text:style-name="last-al">De Minister heeft de vergunningaanvraag ontvangen op 21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053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53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53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644</meta:user-defined>
    <meta:user-defined meta:name="DCTERMS.abstract">Omgevingsvergunning Tata Steel IJmuiden ingebruikname van de DeNOx (PEFA) en CombiBio (ENB-WMA)</meta:user-defined>
    <dc:language>nl</dc:language>
    <meta:user-defined meta:name="OVERHEIDop.locatietype/OVERHEIDop.gebiedsmarkering">Vlak</meta:user-defined>
    <meta:user-defined meta:name="DC.title">Kennisgeving vergunningaanvraag voor het -Afvalwater, afkomstig van het maken van cokes, lozen op een oppervlaktewaterlichaam-Afvalwater, afkomstig van basismetaal, lozen op een oppervlaktewaterlichaam te Hoogoven 6 weg Tata Ste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30537</meta:user-defined>
    <meta:user-defined meta:name="OVERHEIDop.StcrtID/DC.identifier">stcrt-2026-30537</meta:user-defined>
    <meta:user-defined meta:name="OVERHEIDop.versieInformatie"/>
  </office:meta>
</office:document-meta>
</file>