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Looveer c, 6851 AJ Huiss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400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Looveer 1c, 6851 AJ Huissen</text:p>
            <text:p text:style-name="last-al">De Minister heeft de vergunningaanvraag ontvangen op 21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5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5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5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613</meta:user-defined>
    <meta:user-defined meta:name="DCTERMS.abstract">Omgevingsvergunning Bouwen aanleggen plaatsen of in stand houden van kabel of leiding KPN Looveer 1 c Huissen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Looveer c, 6851 AJ Hui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0514</meta:user-defined>
    <meta:user-defined meta:name="OVERHEIDop.StcrtID/DC.identifier">stcrt-2026-30514</meta:user-defined>
    <meta:user-defined meta:name="OVERHEIDop.versieInformatie"/>
  </office:meta>
</office:document-meta>
</file>