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vergunning Connection Systems B.V. voor het tijdelijk plaatsen van 8 camerasystemen aan 7 masten, ten behoeve van verkeersonderzoek langs rijksweg A32, km 34,8 -38,7, in de gemeente Weststellingwerf</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6-00012104 betreft het tijdelijk plaatsen, in stand houden en onderhouden van acht camerasystemen aan zeven op zichzelf staande masten met eigen stroomvoorziening, ten behoeve van verkeersonderzoek langs rijksweg 32 (A32), tussen km 34,8 en km 38,7 in de gemeente Weststellingwerf, voor de periode van 19 augustus 2026 tot en met 28 augustus 2026. </text:p>
            <text:p text:style-name="tussenkopcur">Terinzagelegging</text:p>
            <text:p text:style-name="common-al">Het besluit, met bijbehorende stukken, is t/m 6 oktober 2026 in te zien via het Rijkswaterstaat Publicatie Platform: <text:a xlink:href="https://open.rws.nl/ter-inzage" xlink:type="simple">https://open.rws.nl/ter-inzage</text:a>. Ook liggen deze stukken tijdens kantooruren, op afspraak, ter inzage op het volgende adres: Rijkswaterstaat Noord-Nederland, Zuidersingel 3, 8911 AV te Leeuwarden.</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de afdeling vergunningverlening van Rijkswaterstaat Noord-Nederland De contactgegevens zijn: e-mail: <text:a xlink:href="omgevingsloket@rws.nl" xlink:type="simple">vergunningenrwsnn@rws.nl</text:a>. en/of telefonisch (tijdens kantooruren) 088-7974339.</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
                <text:p text:style-name="al">de naam en het adres van de indiener;</text:p>
              </text:list-item>
              <text:list-item text:style-override="id1-3-2-1-1-11-2">
                <text:number>-</text:number>
                <text:p text:style-name="al"/>
                <text:p text:style-name="al">de dagtekening;</text:p>
              </text:list-item>
              <text:list-item text:style-override="id1-3-2-1-1-11-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 of via e-mail adres omgevingsloket@rws.nl. De afdeling werkenpakket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48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48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48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563464</meta:user-defined>
    <meta:user-defined meta:name="DCTERMS.abstract">Omgevingsvergunning tijdelijk plaatsen camerasystemen ten behoeve van verkeersonderzoek langs A32 tussen km 34,8 en km 38,7</meta:user-defined>
    <dc:language>nl</dc:language>
    <meta:user-defined meta:name="OVERHEIDop.locatietype/OVERHEIDop.gebiedsmarkering">Punt</meta:user-defined>
    <meta:user-defined meta:name="DC.title">Kennisgeving besluit: -Omgevingsvergunning Connection Systems B.V. voor het tijdelijk plaatsen van 8 camerasystemen aan 7 masten, ten behoeve van verkeersonderzoek langs rijksweg A32, km 34,8 -38,7, in de gemeente Weststellingwerf</meta:user-defined>
    <meta:user-defined meta:name="OVERHEIDop.datumEindeReactietermijn">2026-09-27</meta:user-defined>
    <meta:user-defined meta:name="OVERHEIDop.terinzageleggingBG">https://open.rijkswaterstaat.nl/@309345/kennisgeving-besluit-omgevingsvergunning-3</meta:user-defined>
    <meta:user-defined meta:name="DCTERMS.W3CDTF/DCTERMS.available">2026-08-25</meta:user-defined>
    <meta:user-defined meta:name="DCTERMS.W3CDTF/OVERHEIDop.jaargang">2026</meta:user-defined>
    <meta:user-defined meta:name="OVERHEIDop.publicationIssue">30487</meta:user-defined>
    <meta:user-defined meta:name="OVERHEIDop.StcrtID/DC.identifier">stcrt-2026-30487</meta:user-defined>
    <meta:user-defined meta:name="OVERHEIDop.versieInformatie"/>
  </office:meta>
</office:document-meta>
</file>