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te Hoogblokland E 88 Scheiwijk.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Omgevingswet. De aanvraag met zaaknummer RWSZ2026-00013795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te Hoogblokland E 88 Scheiw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3034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3034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3034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6348</meta:user-defined>
    <meta:user-defined meta:name="DCTERMS.abstract">Omgevingsmelding Aanpassing LS net met HDD Stedin Netbeheer  Rijksweg A27 Hoogblokland E 88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Kabels en leidingen leggen in het beperkingengebied van een Rijksweg te Hoogblokland E 88 Scheiwijk.</meta:user-defined>
    <meta:user-defined meta:name="DCTERMS.W3CDTF/DCTERMS.available">2026-08-24</meta:user-defined>
    <meta:user-defined meta:name="DCTERMS.W3CDTF/OVERHEIDop.jaargang">2026</meta:user-defined>
    <meta:user-defined meta:name="OVERHEIDop.publicationIssue">30348</meta:user-defined>
    <meta:user-defined meta:name="OVERHEIDop.StcrtID/DC.identifier">stcrt-2026-30348</meta:user-defined>
    <meta:user-defined meta:name="OVERHEIDop.versieInformatie"/>
  </office:meta>
</office:document-meta>
</file>