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11247</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11247 en het besluit met kenmerk RWS-2026/20261 I betreffen het plaatsen, behouden en onderhouden van een steiger gelegen op locatie de Tramhaven te Middelharnis in de gemeente Goeree-Overflakkee. De omgevingsvergunning is ten behoeve van de gemeente Goeree-Overflakkee, Koningin Julianaweg 45, 3241 XB Middelharnis.</text:p>
            <text:p text:style-name="tussenkopcur">Terinzagelegging</text:p>
            <text:p text:style-name="common-al">Het besluit, met bijbehorende stukken, is van 24-08-2026 tot 05-10-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omgevingsloket@rws.nl. Telefonisch (tijdens kantooruren): 088 797 43 00. 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3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3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3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2137</meta:user-defined>
    <meta:user-defined meta:name="DCTERMS.abstract">Omgevingsvergunning  Aanlegsteiger Tramhaven Middelharnis Gem Goeree-Overflakkee 25-06-2025</meta:user-defined>
    <dc:language>nl</dc:language>
    <meta:user-defined meta:name="OVERHEIDop.locatietype/OVERHEIDop.gebiedsmarkering">Vlak</meta:user-defined>
    <meta:user-defined meta:name="OVERHEIDop.locatietype/OVERHEIDop.gebiedsmarkering">Weg</meta:user-defined>
    <meta:user-defined meta:name="DC.title">Kennisgeving besluit vergunning Omgevingswet RWSZ2026-00011247</meta:user-defined>
    <meta:user-defined meta:name="DCTERMS.W3CDTF/DCTERMS.available">2026-08-24</meta:user-defined>
    <meta:user-defined meta:name="DCTERMS.W3CDTF/OVERHEIDop.jaargang">2026</meta:user-defined>
    <meta:user-defined meta:name="OVERHEIDop.publicationIssue">30309</meta:user-defined>
    <meta:user-defined meta:name="OVERHEIDop.StcrtID/DC.identifier">stcrt-2026-30309</meta:user-defined>
    <meta:user-defined meta:name="OVERHEIDop.versieInformatie"/>
  </office:meta>
</office:document-meta>
</file>