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Bekendmaking aan de scheepvaart: Verkeersbesluit, IJssel, Kolenhaven, LW-975 te Zwolle</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De hoofdingenieur-directeur van Rijkswaterstaat Oost-Nederland maakt, gelet op de Algemene wet bestuursrecht, het volgende bekend. </text:p>
            <text:p text:style-name="common-al">Uit het oogpunt van het verzekeren van de veiligheid en het vlotte verloop van het scheepvaartverkeer, dient de scheepvaart te worden geïnformeerd dat schepen de havenkom alleen met toestemming van de vergunninghouder in mogen varen. Ter plaatse van de Loswal LW-975 in uitvoeringstraject 10 mogen schepen worden afgemeerd, alleen met toestemming van de vergunninghouder. </text:p>
            <text:p text:style-name="common-al">De scheepvaart wordt op de hoogte gebracht van het vorenstaande door de volgende verkeerstekens van bijlage 7 van het Binnenvaartpolitiereglement aan te brengen: tot 31 december 2030: </text:p>
            <text:p text:style-name="common-al">1.	Ter hoogte van kmr. 975.300 aan de rechteroever (bij de ingang van de havenkom), zichtbaar voor de scheepvaart op de IJssel: </text:p>
            <text:p text:style-name="common-al">-	Bpr, A.1 (In-, uit-, of doorvaren verboden) met een F.3-bord (Aanvullende aanduidingen) met de tekst “m.u.v. toestemming vergunninghouder”. </text:p>
            <text:p text:style-name="common-al">2.	Op de los/laadponton of kade LW-975: </text:p>
            <text:p text:style-name="common-al">-	Bpr, E.5 (Toestemming ligplaats te nemen (ankeren en meren)) en een F.3-bord (Aanvullende aanduidingen) met de tekst “uitsluitend toestemming vergunninghouder”. </text:p>
            <text:p text:style-name="common-al">3.	Een algemeen geel bord met de tekst “Pas op met boegschroef ivm bodemerosie”.</text:p>
            <text:p text:style-name="common-al">Terinzagelegging</text:p>
            <text:p text:style-name="common-al">Het besluit, alsmede de bijbehorende zijnde stukken liggen gedurende 6 weken, vanaf 21 augustus 2026 ter inzage bij Rijkswaterstaat Oost-Nederland, Eusebiusbuitensingel 66, Arnhem. U kunt contact opnemen met afdeling Vergunningverlening via het e-mailadres on-vergunningen@rws.nl om de stukken digitaal op te vragen of om een afspraak te maken om de stukken fysiek in te zien.</text:p>
            <text:p text:style-name="common-al">Om bezwaar te maken dient u, binnen zes weken na de dag waarop dit besluit is bekendgemaakt, een bezwaarschrift in te dienen. Het bezwaarschrift moet worden gericht aan de hoofdingenieur-directeur van Rijkswaterstaat Oost-Nederland, ter attentie van het hoofd van de afdeling Werkenpakket, Postbus 2232, 3500 GE Utrecht.</text:p>
            <text:p text:style-name="common-al"> In het bezwaarschrift moet in ieder geval het volgende staan:</text:p>
            <text:p text:style-name="common-al">–	uw naam en adres, en liefst ook uw telefoonnummer;</text:p>
            <text:p text:style-name="common-al">–	een duidelijke omschrijving van het besluit waartegen u bezwaar maakt (bijvoorbeeld door de datum en het kenmerk van het besluit te vermelden of door een kopie mee te sturen);</text:p>
            <text:p text:style-name="common-al">–	de reden waarom u bezwaar maakt;</text:p>
            <text:p text:style-name="common-al">–	de datum en uw handtekenin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0094</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30094</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30094</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op.DienstAgentschapInstellingOfProject/DC.creator">Rijkswaterstaat</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564220</meta:user-defined>
    <meta:user-defined meta:name="DCTERMS.abstract">Verkeersbesluit SVW Boskalis Nederland ligplaats nemen IJssel ter plaatse van de Kolenhaven te Zwolle 01-08-2026 tm 31-12-2030</meta:user-defined>
    <dc:language>nl</dc:language>
    <meta:user-defined meta:name="OVERHEIDop.locatietype/OVERHEIDop.gebiedsmarkering">Punt</meta:user-defined>
    <meta:user-defined meta:name="DC.title">Bekendmaking aan de scheepvaart: Verkeersbesluit, IJssel, Kolenhaven, LW-975 te Zwolle</meta:user-defined>
    <meta:user-defined meta:name="DCTERMS.W3CDTF/DCTERMS.available">2026-08-21</meta:user-defined>
    <meta:user-defined meta:name="DCTERMS.W3CDTF/OVERHEIDop.jaargang">2026</meta:user-defined>
    <meta:user-defined meta:name="OVERHEIDop.publicationIssue">30094</meta:user-defined>
    <meta:user-defined meta:name="OVERHEIDop.StcrtID/DC.identifier">stcrt-2026-30094</meta:user-defined>
    <meta:user-defined meta:name="OVERHEIDop.versieInformatie"/>
  </office:meta>
</office:document-meta>
</file>