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kendmaking aan de scheepvaart, verkeersbesluit inzake het plaatsen van verkeerstekens ten behoeve van diverse verboden en een gebod aan de rechteroever IJssel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hoofdingenieur-directeur van Rijkswaterstaat Oost-Nederland maakt, gelet op de Algemene wet bestuursrecht, het volgende bekend. </text:p>
            <text:p text:style-name="common-al">Uit het oogpunt van het verzekeren van de veiligheid en het vlotte verloop van het scheepvaartverkeer, dient de scheepvaart te worden geïnformeerd dat schepen in de zone waarin de werkzaamheden plaatsvinden geen hinderlijke waterbewegingen mogen veroorzaken, schepen elkaar niet mogen voorbijlopen en worden schepen verplicht bijzonder op te letten. Ter plaatse van de Loswal LW-958.1 mogen schepen worden afgemeerd, alleen met toestemming van de vergunninghouder. </text:p>
            <text:p text:style-name="common-al">De scheepvaart wordt op de hoogte gebracht van het vorenstaande door de volgende verkeerstekens van bijlage 7 van het Binnenvaartpolitiereglement aan te brengen: tot 31 december 2029: </text:p>
            <text:p text:style-name="common-al">1. Ter hoogte van kmr. 957.080 (1000 meter bovenstrooms) en kmr. 958.650 (500 meter benedenstrooms), op beide locaties aan de rechteroever, zichtbaar voor de scheepvaart die richting de laad/lospontons vaart: </text:p>
            <text:p text:style-name="common-al">- Bpr, B.8 (Verplichting bijzonder op te letten) met een F.3-bord (Aanvullende aanduidingen) met de tekst “Werkzaamheden”.</text:p>
            <text:p text:style-name="common-al">- Bpr, A.2 (Voorbijlopen verboden). </text:p>
            <text:p text:style-name="common-al">- Bpr, A.9 (Verboden hinderlijke waterbeweging te veroorzaken). </text:p>
            <text:p text:style-name="common-al">2. Ter hoogte van kmr. 957.080 (1000 meter bovenstrooms) en kmr. 958.650 (500 meter benedenstrooms), op beide locaties aan de rechteroever, zichtbaar voor de scheepvaart die uit de richting van de laad/lospontons vaart: </text:p>
            <text:p text:style-name="common-al">- Bpr, E.11 (Einde van een verbod of een gebod geldend voor één richting of einde van een beperking) met een F.3-bord (Aanvullende aanduidingen) met de tekst “A.2, A.9”. </text:p>
            <text:p text:style-name="common-al">3. Op de los/laadponton of kade LW-958.1: </text:p>
            <text:p text:style-name="common-al">- Bpr, E.5.1 (Toestemming ligplaats te nemen (ankeren en meren) tot ten hoogste de aangegeven breedte, in meters gerekend vanaf het bord) met het getal 9,50” en een F.3-bord (Aanvullende aanduidingen) met de tekst “uitsluitend toestemming vergunninghouder”. </text:p>
            <text:p text:style-name="common-al">4. Op de laad/los locatie LW-958.1 op de buitenste buispalen: </text:p>
            <text:p text:style-name="common-al">- Bpr. A.1 (In-, uit-, of doorvaren verboden) met een F.2-bord (Richtingaanduidingen) die naar de oever wijst. </text:p>
            <text:p text:style-name="common-al">5. Een algemeen geel bord met de tekst “Pas op met boegschroef ivm bodemerosie”.</text:p>
            <text:p text:style-name="common-al">Terinzagelegging</text:p>
            <text:p text:style-name="common-al">Het besluit, alsmede de bijbehorende zijnde stukken liggen gedurende 6 weken, vanaf 21 augustus 2026 ter inzage bij Rijkswaterstaat Oost-Nederland, Eusebiusbuitensingel 66, Arnhem. U kunt contact opnemen met afdeling Vergunningverlening via het e-mailadres on-vergunningen@rws.nl om de stukken digitaal op te vragen of om een afspraak te maken om de stukken fysiek in te zien.</text:p>
            <text:p text:style-name="common-al">Om bezwaar te maken dient u, binnen zes weken na de dag waarop dit besluit is bekendgemaakt, een bezwaarschrift in te dienen. Het bezwaarschrift moet worden gericht aan de hoofdingenieur-directeur van Rijkswaterstaat Oost-Nederland, ter attentie van het hoofd van de afdeling Werkenpakket, Postbus 2232, 3500 GE Utrecht.</text:p>
            <text:p text:style-name="common-al"> In het bezwaarschrift moet in ieder geval het volgende staan:</text:p>
            <text:p text:style-name="common-al">– uw naam en adres, en liefst ook uw telefoonnummer;</text:p>
            <text:p text:style-name="common-al">– een duidelijke omschrijving van het besluit waartegen u bezwaar maakt (bijvoorbeeld door de datum en het kenmerk van het besluit te vermelden of door een kopie mee te sturen);</text:p>
            <text:p text:style-name="common-al">– de reden waarom u bezwaar maakt;</text:p>
            <text:p text:style-name="common-al">– de datum en uw hand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09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09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09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64218</meta:user-defined>
    <meta:user-defined meta:name="DCTERMS.abstract">Verkeersbesluit SVW  Boskalis Nederland ligplaats nemen IJssel Olst-Wijhe 24-08-2026 tm 31-12-2029</meta:user-defined>
    <dc:language>nl</dc:language>
    <meta:user-defined meta:name="OVERHEIDop.locatietype/OVERHEIDop.gebiedsmarkering">Punt</meta:user-defined>
    <meta:user-defined meta:name="DC.title">Bekendmaking aan de scheepvaart, verkeersbesluit inzake het plaatsen van verkeerstekens ten behoeve van diverse verboden en een gebod aan de rechteroever IJssel</meta:user-defined>
    <meta:user-defined meta:name="DCTERMS.W3CDTF/DCTERMS.available">2026-08-21</meta:user-defined>
    <meta:user-defined meta:name="DCTERMS.W3CDTF/OVERHEIDop.jaargang">2026</meta:user-defined>
    <meta:user-defined meta:name="OVERHEIDop.publicationIssue">30093</meta:user-defined>
    <meta:user-defined meta:name="OVERHEIDop.StcrtID/DC.identifier">stcrt-2026-30093</meta:user-defined>
    <meta:user-defined meta:name="OVERHEIDop.versieInformatie"/>
  </office:meta>
</office:document-meta>
</file>