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Gaasperdammerweg 1B 1106GX Amsterdam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75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Gaasperdammerweg 1B 1106GX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243</meta:user-defined>
    <meta:user-defined meta:name="DCTERMS.abstract">aansluitkabel leggen tbhv camera Gaasperdammerweg 1B  1106GX Amsterdam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Gaasperdammerweg 1B 1106GX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49</meta:user-defined>
    <meta:user-defined meta:name="OVERHEIDop.StcrtID/DC.identifier">stcrt-2026-30049</meta:user-defined>
    <meta:user-defined meta:name="OVERHEIDop.versieInformatie"/>
  </office:meta>
</office:document-meta>
</file>