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activiteiten dan het leggen van kabels en leidingen in het beperkingengebied van een Rijksweg te A59 bij Hoogeindse Rondweg Waalwijk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69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A59 bij Hoogeindse Rondweg Waalw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90</meta:user-defined>
    <meta:user-defined meta:name="DCTERMS.abstract">Omgevingsmelding Bestaande buitenbedrijf gestelde waterleiding PE110 dammeren die onder A59 loopt Brabant Wa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Andere activiteiten dan het leggen van kabels en leidingen in het beperkingengebied van een Rijksweg te A59 bij Hoogeindse Rondweg Waalwij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16</meta:user-defined>
    <meta:user-defined meta:name="OVERHEIDop.StcrtID/DC.identifier">stcrt-2026-30016</meta:user-defined>
    <meta:user-defined meta:name="OVERHEIDop.versieInformatie"/>
  </office:meta>
</office:document-meta>
</file>