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nabij Smeestraat Veess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. De aanvraag met zaaknummer RWSZ2026-0001373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nabij Smeestraat Veessen.</text:p>
            <text:p text:style-name="last-al">De Minister heeft de vergunningaanvraag ontvangen op 18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01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224</meta:user-defined>
    <meta:user-defined meta:name="DCTERMS.abstract">OG IJsseldijk 46 VEESSEN NW AC5b DM AC1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nabij Smeestraat Veess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0013</meta:user-defined>
    <meta:user-defined meta:name="OVERHEIDop.StcrtID/DC.identifier">stcrt-2026-30013</meta:user-defined>
    <meta:user-defined meta:name="OVERHEIDop.versieInformatie"/>
  </office:meta>
</office:document-meta>
</file>