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De Lichtmis Lichtmisweg Staphorst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69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De Lichtmis Lichtmisweg Staphor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0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184</meta:user-defined>
    <meta:user-defined meta:name="DCTERMS.abstract">Omgevingsmelding Gemeentehuis deelfietshub aan de Lichtmis realis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De Lichtmis Lichtmisweg Staphors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0012</meta:user-defined>
    <meta:user-defined meta:name="OVERHEIDop.StcrtID/DC.identifier">stcrt-2026-30012</meta:user-defined>
    <meta:user-defined meta:name="OVERHEIDop.versieInformatie"/>
  </office:meta>
</office:document-meta>
</file>