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ussen het Maasbracht HS MS-onderstation en Slagmolen Echt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67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ussen het Maasbracht HS MS-onderstation en Slagmolen E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9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9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9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143</meta:user-defined>
    <meta:user-defined meta:name="DCTERMS.abstract">Omgevingsmelding Boren onder en naast de A2-snelweg Enexis Netbeheer tussen het Maasbracht HS MS-onderstation en Slagmolen Echt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ussen het Maasbracht HS MS-onderstation en Slagmolen Echt.</meta:user-defined>
    <meta:user-defined meta:name="DCTERMS.W3CDTF/DCTERMS.available">2026-08-20</meta:user-defined>
    <meta:user-defined meta:name="DCTERMS.W3CDTF/OVERHEIDop.jaargang">2026</meta:user-defined>
    <meta:user-defined meta:name="OVERHEIDop.publicationIssue">29964</meta:user-defined>
    <meta:user-defined meta:name="OVERHEIDop.StcrtID/DC.identifier">stcrt-2026-29964</meta:user-defined>
    <meta:user-defined meta:name="OVERHEIDop.versieInformatie"/>
  </office:meta>
</office:document-meta>
</file>