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intrekken vergunning voor een antennesysteem op het wegportaal over de rijksweg A12 nabij km 112,200 rechts in de gemeente Ede</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heeft op 8 juni 2026 een verzoek ontvangen van Cignal Infrastructure Netherlands B.V. tot intrekking van de vergunning van 14 september 2005 met kenmerk 051281, voor het plaatsen en behouden van een antennesysteem op het wegportaal over de rijksweg A12 nabij km 112,200 rechts in de gemeente Ede, verleend aan T-Mobile Netherlands B.V., thans Odido Netherlands B.V.</text:p>
            <text:p text:style-name="common-al">De vergunning van 14 september 2005 is verleend op grond van artikel 2, eerste lid, van de voormalig geldende Wet beheer rijkswaterstaatswerken. De Wet beheer rijkswaterstaatswerken is per 1 januari 2024 opgegaan in de Omgevingswet. Op grond van artikel 5.40, tweede lid, onderdeel c, van de Omgevingswet kan het bevoegd gezag een vergunning intrekken op aanvraag van de vergunninghouder. De aanvraag is geregistreerd onder zaaknummer RWSZ2026-00012216.</text:p>
            <text:p text:style-name="common-al">Nu het vergunde werk is verwijderd en de vergunninghouder heeft verzocht om intrekking van de vergunning, bestaat geen aanleiding de vergunning in stand te laten.</text:p>
            <text:p text:style-name="common-al">
            <text:span text:style-name="nadrukvet">Terinzagelegging</text:span>
          </text:p>
            <text:p text:style-name="common-al">Het besluit, met bijbehorende stukken, is van 20 augustus 2026 tot 2 oktober 2026 in te zien via het Rijkswaterstaat Publicatie Platform: <text:a xlink:href="https://open.rws.nl/ter-inzage" xlink:type="simple">https://open.rws.nl/ter-inzage</text:a>. Ook liggen deze stukken tijdens kantooruren, op afspraak, ter inzage bij Rijkswaterstaat Oost Nederland.</text:p>
            <text:p text:style-name="common-al">Het besluit wordt u op verzoek digitaal of per post toegezonden (zie hiervoor onderstaande contactgegevens).</text:p>
            <text:p text:style-name="common-al">
            <text:span text:style-name="nadrukvet">Inlichtingen</text:span>
          </text:p>
            <text:p text:style-name="common-al">Voor vragen over dit besluit, of voor het maken van een afspraak om de stukken fysiek in te zien, kunt u contact opnemen met de afdeling Vergunningverlening van Rijkswaterstaat Oost Nederland, via e-mailadres: <text:a xlink:href="mailto:on-vergunningen@rws.nl" xlink:type="simple">on-vergunningen@rws.nl</text:a> of via het telefoonnummer 06 159 528 31.</text:p>
            <text:p text:style-name="common-al">
            <text:span text:style-name="nadrukvet">Bezwaar maken</text:span>
          </text:p>
            <text:p text:style-name="common-al">Belanghebbenden kunnen, binnen zes weken na de dag waarop dit besluit is bekendgemaakt, een bezwaarschrift indienen bij Rijkswaterstaat, Afdeling Werkenpakket, Postbus 2232, 3500 GE UTRECHT</text:p>
            <text:p text:style-name="common-al">Het bezwaarschrift dient te zijn ondertekend en tenminste het volgende te bevatten:</text:p>
            <text:list text:style-name="id1-3-2-1-1-12">
              <text:list-item text:style-override="id1-3-2-1-1-12-1">
                <text:number>-</text:number>
                <text:p text:style-name="al"/>
                <text:p text:style-name="al">de naam en het adres van de indiener;</text:p>
              </text:list-item>
              <text:list-item text:style-override="id1-3-2-1-1-12-2">
                <text:number>-</text:number>
                <text:p text:style-name="al"/>
                <text:p text:style-name="al">de dagtekening;</text:p>
              </text:list-item>
              <text:list-item text:style-override="id1-3-2-1-1-12-3">
                <text:number>-</text:number>
                <text:p text:style-name="al"/>
                <text:p text:style-name="al">een duidelijke omschrijving van het besluit waartegen u bezwaar maakt (bijvoorbeeld door de datum en het kenmerk van het besluit te vermelden of door een kopie mee te sturen);</text:p>
              </text:list-item>
              <text:list-item text:style-override="id1-3-2-1-1-12-4">
                <text:number>-</text:number>
                <text:p text:style-name="al"/>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79743000 of via e-mail adres omgevingsloket@rws.nl. De afdeling vergunningverlening kan met u overleggen over de te volgen procedure en u informeren over andere mogelijkheden die Rijkswaterstaat u eventueel biedt om tot een oplossing te komen.</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94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94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94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op.DienstAgentschapInstellingOfProject/DC.creator">Rijkswaterstaat</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563764</meta:user-defined>
    <meta:user-defined meta:name="DCTERMS.abstract">Verzoek intrekken WBR-vergunning plaatsen antennesysteem op wegportaal T-Mobile over Rw A12 gemeente Eden</meta:user-defined>
    <dc:language>nl</dc:language>
    <meta:user-defined meta:name="OVERHEIDop.locatietype/OVERHEIDop.gebiedsmarkering">Punt</meta:user-defined>
    <meta:user-defined meta:name="DC.title">Kennisgeving besluit: intrekken vergunning voor een antennesysteem op het wegportaal over de rijksweg A12 nabij km 112,200 rechts in de gemeente Ede</meta:user-defined>
    <meta:user-defined meta:name="DCTERMS.W3CDTF/DCTERMS.available">2026-08-20</meta:user-defined>
    <meta:user-defined meta:name="OVERHEIDop.externeBijlage">Besluit2026_18897_RWSZ2026-00012216|exb-2026-29482</meta:user-defined>
    <meta:user-defined meta:name="DCTERMS.W3CDTF/OVERHEIDop.jaargang">2026</meta:user-defined>
    <meta:user-defined meta:name="OVERHEIDop.publicationIssue">29948</meta:user-defined>
    <meta:user-defined meta:name="OVERHEIDop.StcrtID/DC.identifier">stcrt-2026-29948</meta:user-defined>
    <meta:user-defined meta:name="OVERHEIDop.versieInformatie"/>
  </office:meta>
</office:document-meta>
</file>