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herinrichten van de Leidsevaart en de Bekslaan te Vogelenzang</text:p>
            <text:p text:style-name="common-al">Besluit: verleend</text:p>
            <text:p text:style-name="common-al">Verzonden naar aanvrager op:18 augustus 2026</text:p>
            <text:p text:style-name="common-al">Zaaknummer: Z2026-001020</text:p>
            <text:p text:style-name="common-al">DSO nummer: 2026070600542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9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20</meta:user-defined>
    <meta:user-defined meta:name="DCTERMS.abstract">het herinrichten van de Leidsevaart en de Bekslaan te Vogelenzang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924</meta:user-defined>
    <meta:user-defined meta:name="OVERHEIDop.StcrtID/DC.identifier">stcrt-2026-29924</meta:user-defined>
    <meta:user-defined meta:name="OVERHEIDop.versieInformatie"/>
  </office:meta>
</office:document-meta>
</file>