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Kennisgeving van rechtswege verleende beschikking</text:p>
          </table:table-cell>
          <table:table-cell office:value-type="string" table:style-name="staatscourantkop.B.cell">
            <text:section text:name="plaatje_id1-3-1-1" text:style-name="plaatje">
              <text:p text:style-name="illustratie_id1-3-1-1-1"><draw:frame draw:style-name="illustratie_id1-3-1-1-1" text:anchor-type="paragraph" svg:width="30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De Minister van Infrastructuur en Waterstaat heeft op 13 mei 2020 een aanvraag voor een vergunning op grond van de Wet beheer rijkswaterstaatswerken (Wbr) ontvangen van Wouwse Tol Beheer B.V., Laan van Europa 1600, 3317 DB te Dordrecht.</text:p>
            <text:p text:style-name="common-al">De aanvraag betreft een Wbr-vergunning voor het aanleggen en behouden van een weg ten behoeve van een drive-thru naast het wegrestaurant op verzorgingsplaats Wouwse Tol-Zuid, gelegen aan de linkerzijde van rijksweg 58 ter hoogte van km 101,440q in de gemeente Bergen op Zoom.  </text:p>
            <text:p text:style-name="common-al">De Minister van Infrastructuur en Waterstaat maakt bekend, dat in het kader van de Algemene wet bestuursrecht en de Dienstenwet, de beschikking voor de aanvraag van rechtswege is verleend.</text:p>
            <text:p text:style-name="common-al">Sinds mei 2020 tot heden hebben diverse overleg- en afstemmingsmomenten plaatsgevonden ten aanzien van een zorgvuldige inrichting van de verzorgingsplaats, waarbij in het bijzonder aandacht is besteed aan de doelstellingen, belangen en randvoorwaarden voortvloeiende uit de wet en uitgewerkte kaders. Als resultaat van dit overlegtraject is vastgesteld dat niet tijdig op de aanvraag is beslist, waardoor ingevolge de toepasselijke wettelijke bepalingen een positieve beschikking van rechtswege is ontstaan. De vergunningaanvraag is voor het laatst aangevuld op 06 januari 2023, en er is geen mededeling op grond van artikel 4:14 Awb gedaan. Derhalve liep de beslistermijn af op 03 maart 2023.</text:p>
            <text:p text:style-name="common-al">
            <text:span text:style-name="nadrukvet">Terinzagelegging</text:span>
          </text:p>
            <text:p text:style-name="common-al">De van rechtswege verleende beschikking, met bijbehorende stukken, is van 20 augustus 2026 tot  1 oktober 2026 in te zien via het Rijkswaterstaat Publicatie Platform:                     https://open.rws.nl/ter-inzage/. Tevens vindt publicatie plaats in de Staatscourant.</text:p>
            <text:p text:style-name="common-al">Ook ligt de van rechtswege verleende beschikking, met bijbehorende stukken, tijdens bovengenoemde periode ter inzage bij het kantoor van Rijkswaterstaat Zuid-Nederland, Magistratenlaan 82 te ’s-Hertogenbosch.</text:p>
            <text:p text:style-name="common-al">De van rechtswege verleende beschikking, met bijbehorende stukken, wordt u op verzoek digitaal of per post toegezonden (zie hiervoor onderstaande contactgegevens).</text:p>
            <text:p text:style-name="common-al">
            <text:span text:style-name="nadrukvet">Inlichtingen</text:span>
          </text:p>
            <text:p text:style-name="common-al">Voor vragen of opmerkingen, of voor het maken van een afspraak om de stukken fysiek in te zien, kunt u tijdens kantooruren contact opnemen met Rijkswaterstaat Zuid-Nederland via telefoonnummer 088-7974150 of via e-mail adres ZN-vergunningen@rws.nl.</text:p>
            <text:p text:style-name="common-al">
            <text:span text:style-name="nadrukvet">Bezwaar maken</text:span>
          </text:p>
            <text:p text:style-name="common-al">Tegen de van rechtswege verleende beschikking bestaat voor belanghebbenden de mogelijkheid om schriftelijk bezwaar in te dienen. De termijn van zes weken vangt aan 20 augustus 2026. De schriftelijke bezwaren moeten worden gericht aan de Minister van Infrastructuur en Waterstaat, ter attentie van de hoofdingenieur-directeur van Rijkswaterstaat Zuid-Nederland, Afdeling Werkenpakket, Postbus 2232, 3500 GE UTRECHT.</text:p>
            <text:p text:style-name="common-al">Het bezwaarschrift dient te zijn ondertekend en tenminste het volgende te bevatten:</text:p>
            <text:p text:style-name="common-al">a.	de naam en het adres van de indiener;</text:p>
            <text:p text:style-name="common-al">b.	de dagtekening;</text:p>
            <text:p text:style-name="common-al">c.	een duidelijke omschrijving van het besluit waartegen u bezwaar maakt (bijvoorbeeld door de datum en het kenmerk van het besluit te vermelden of door een kopie mee te sturen);</text:p>
            <text:p text:style-name="common-al">d.	de reden waarom u bezwaar maakt.</text:p>
            <text:p text:style-name="common-al">De van rechtswege verleende beschikking treedt in werking op de derde dag na het verstrijken van de beslistermijn. Het indienen van een bezwaarschrift heeft geen opschortende werking, daarvoor kan een voorlopige voorziening gevraagd worden bij de rechtbank (sector bestuursrecht) in het gebied waar u woont.</text:p>
            <text:p text:style-name="common-al">De Minister van Infrastructuur en Waterstaat,</text:p>
            <text:p text:style-name="common-al">Namens deze,</text:p>
            <text:p text:style-name="common-al">Afdelingshoofd Vergunningverlening Rijkswaterstaat Zuid-Nederland,b.a.Afdelingshoofd Netwerkontwikkeling en Visie Rijkswaterstaat Zuid-Nederland,</text:p>
            <text:p text:style-name="last-al">Björn Gade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9898</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29898</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29898</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dienst en agentschap</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op.DienstAgentschapInstellingOfProject/DC.creator">Rijkswaterstaat</meta:user-defined>
    <meta:user-defined meta:name="OVERHEID.Informatietype/DC.type">officiële publicatie</meta:user-defined>
    <meta:user-defined meta:name="OVERHEID.Ministerie/DCTERMS.publisher">Ministerie van Binnenlandse Zaken en Koninkrijksrelaties</meta:user-defined>
    <meta:user-defined meta:name="OVERHEIDop.DienstAgentschapInstellingOfProject/OVERHEID.authority">Rijkswaterstaat</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565834</meta:user-defined>
    <meta:user-defined meta:name="DCTERMS.abstract">Wbr-droog. Bevestiging LSP Wouwse Tol Beheer B.V.-Aanleggen weg tbv drive-thru RW58 Li km 101,440q Bergen op Zoom (vzp Wouwse Tol-Zuid)</meta:user-defined>
    <dc:language>nl</dc:language>
    <meta:user-defined meta:name="OVERHEIDop.locatietype/OVERHEIDop.gebiedsmarkering">Punt</meta:user-defined>
    <meta:user-defined meta:name="DC.title">Kennisgeving van rechtswege verleende beschikking</meta:user-defined>
    <meta:user-defined meta:name="OVERHEIDop.datumEindeReactietermijn">2026-09-30</meta:user-defined>
    <meta:user-defined meta:name="OVERHEIDop.terinzageleggingBG">https://open.rijkswaterstaat.nl/@309261/kennisgeving-rechtswege-verleende</meta:user-defined>
    <meta:user-defined meta:name="DCTERMS.W3CDTF/DCTERMS.available">2026-08-20</meta:user-defined>
    <meta:user-defined meta:name="DCTERMS.W3CDTF/OVERHEIDop.jaargang">2026</meta:user-defined>
    <meta:user-defined meta:name="OVERHEIDop.publicationIssue">29898</meta:user-defined>
    <meta:user-defined meta:name="OVERHEIDop.StcrtID/DC.identifier">stcrt-2026-29898</meta:user-defined>
    <meta:user-defined meta:name="OVERHEIDop.versieInformatie"/>
  </office:meta>
</office:document-meta>
</file>