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5-00014263</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text:p>
            <text:p text:style-name="common-al">De aanvraag met zaaknummer RWSZ2025-00014263 en het besluit met kenmerk RWS-2026/20127 I betreffen het aanbrengen van verhoogde kruisingen op de Bandijk vanaf kruising Bandijk-Spieringsluis tot </text:p>
            <text:p text:style-name="common-al">de kruising Bandijk-Biesboschhaven-Zuid te Werkendam in de gemeente Altena.De omgevingsvergunning is ten behoeve van de gemeente Altena, Sportlaan 170, 4286 ET Almkerk.</text:p>
            <text:p text:style-name="tussenkopcur">Terinzagelegging</text:p>
            <text:p text:style-name="common-al">Het besluit, met bijbehorende stukken, is van 20-08-2026 tot 01-10-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text:p>
            <text:p text:style-name="common-al">E-mailadres: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4">
              <text:list-item text:style-override="id1-3-2-1-1-14-1">
                <text:number>-</text:number>
                <text:p text:style-name="al"/>
                <text:p text:style-name="al">de naam en het adres van de indiener;</text:p>
              </text:list-item>
              <text:list-item text:style-override="id1-3-2-1-1-14-2">
                <text:number>-</text:number>
                <text:p text:style-name="al"/>
                <text:p text:style-name="al">de dagtekening;</text:p>
              </text:list-item>
              <text:list-item text:style-override="id1-3-2-1-1-14-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4-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8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8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8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532431</meta:user-defined>
    <meta:user-defined meta:name="DCTERMS.abstract">RWSZ2025-00014263 Omgevingsvergunning Gem Altena verhoogde kruisingen Bandijk te Werkendam 06-04-2026</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Z2025-00014263</meta:user-defined>
    <meta:user-defined meta:name="DCTERMS.W3CDTF/DCTERMS.available">2026-08-20</meta:user-defined>
    <meta:user-defined meta:name="DCTERMS.W3CDTF/OVERHEIDop.jaargang">2026</meta:user-defined>
    <meta:user-defined meta:name="OVERHEIDop.publicationIssue">29867</meta:user-defined>
    <meta:user-defined meta:name="OVERHEIDop.StcrtID/DC.identifier">stcrt-2026-29867</meta:user-defined>
    <meta:user-defined meta:name="OVERHEIDop.versieInformatie"/>
  </office:meta>
</office:document-meta>
</file>