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Toepassen van grond of baggerspecie in een oppervlaktewaterlichaam te Vianen K 128.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13601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Toepassen van grond of baggerspecie in een oppervlaktewaterlichaam</text:p>
              </text:list-item>
            </text:list>
            <text:p text:style-name="last-al">te Taurusavenue 100 2132LS Hoofddorp, Vianen K 128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80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80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80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6064</meta:user-defined>
    <meta:user-defined meta:name="DCTERMS.abstract">Omgevingsmelding buitendijks toepassen grond op waterbodem tbv keetlokatie Dura Vermeer Infra Landelijke Projecten Vianen VAN00 K 128 24-08-202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Toepassen van grond of baggerspecie in een oppervlaktewaterlichaam te Vianen K 128.</meta:user-defined>
    <meta:user-defined meta:name="DCTERMS.W3CDTF/DCTERMS.available">2026-08-19</meta:user-defined>
    <meta:user-defined meta:name="DCTERMS.W3CDTF/OVERHEIDop.jaargang">2026</meta:user-defined>
    <meta:user-defined meta:name="OVERHEIDop.publicationIssue">29806</meta:user-defined>
    <meta:user-defined meta:name="OVERHEIDop.StcrtID/DC.identifier">stcrt-2026-29806</meta:user-defined>
    <meta:user-defined meta:name="OVERHEIDop.versieInformatie"/>
  </office:meta>
</office:document-meta>
</file>