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782</text:p>
          </table:table-cell>
        </table:table-row>
        <table:table-row table:style-name="staatscourant.koprow1">
          <table:covered-table-cell/>
          <table:covered-table-cell/>
          <table:table-cell office:value-type="string" table:style-name="staatscourant.publicatiedatumcel">
            <text:p>2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Infrastructuur en Waterstaat van 24 augustus 2026, nr. IENW/BSK-2026/155375, tot erkenning van gelijkwaardige opleidingen voor machinisten op veerboten (Besluit erkenning opleidingen machinist veerboot)</text:h>
      <text:p text:style-name="ifm_p_mt.3.7mm_ifm">De Minister van Infrastructuur en Waterstaat,</text:p>
      <text:p text:style-name="ifm_p_mt.3.7mm_ifm">Gelet op artikel 2.10, derde lid, onderdeel a, subonderdeel 4°, en vierde lid, onderdeel a, subonderdeel 3° van de Binnenvaartregeling;</text:p>
      <text:p text:style-name="ifm_p_mt.3.7mm_indent.0mm_ifm">Besluit:</text:p>
      <text:h text:style-name="ifm_p_font.bold_mt.5.08mm_page.keep-with-next_ifm" text:outline-level="2">Artikel<text:s/>1<text:s/></text:h>
      <text:p text:style-name="ifm_p_mt.4.23mm_ifm">1.  De volgende opleidingen worden erkend als bedoeld in artikel 2.10, derde lid, onderdeel a, subonderdeel 4°, van de Binnenvaartregeling:</text:p>
      <text:p text:style-name="ifm_p_ifm">a.  Scheepswerktuigkundige diploma A;</text:p>
      <text:p text:style-name="ifm_p_ifm">b.  Scheepswerktuigkundige diploma B;</text:p>
      <text:p text:style-name="ifm_p_ifm">c.  Scheepswerktuigkundige diploma C;</text:p>
      <text:p text:style-name="ifm_p_ifm">d.  Werktuigkundige alle vissersschepen W4, zoals opgenomen in de Registratie instellingen en opleidingen met de opleidingscodes 25524 en 95739;</text:p>
      <text:p text:style-name="ifm_p_ifm">e.  Scheepswerktuigkundige waterbouw, zoals opgenomen in de Registratie instellingen en opleidingen met de opleidingscodes 25521 en 95734;</text:p>
      <text:p text:style-name="ifm_p_ifm">f.  Scheepswerktuigkundige alle schepen, zoals opgenomen in de Registratie instellingen en opleidingen met de opleidingscodes 25518 en 95729;</text:p>
      <text:p text:style-name="ifm_p_ifm">g.  Hoger Maritiem Officier, semi duaal, met een technische uitstroomrichting, zoals opgenomen in de Registratie instellingen en opleidingen met de opleidingscode 34384.</text:p>
      <text:p text:style-name="ifm_p_mt.3.7mm_ifm">2.  De erkenning geldt ook voor opleidingen die niet meer worden aangeboden maar wel van hetzelfde niveau waren als de opleidingen genoemd in het eerste lid.</text:p>
      <text:h text:style-name="ifm_p_font.bold_mt.5.08mm_page.keep-with-next_ifm" text:outline-level="2">Artikel<text:s/>2<text:s/></text:h>
      <text:p text:style-name="ifm_p_mt.4.23mm_ifm">1.  De volgende opleidingen worden erkend als bedoeld in artikel 2.10, vierde lid, onderdeel a, subonderdeel 3°, van de Binnenvaartregeling:</text:p>
      <text:p text:style-name="ifm_p_ifm">a.  Servicemonteur (korporaal) Koninklijke Marine;</text:p>
      <text:p text:style-name="ifm_p_ifm">b.  Servicemonteur (sergeant) Koninklijke Marine;</text:p>
      <text:p text:style-name="ifm_p_ifm">c.  Onderofficier Technicus Koninklijke Marine;</text:p>
      <text:p text:style-name="ifm_p_ifm">d.  Machinist binnenvaart (KOF/B);</text:p>
      <text:p text:style-name="ifm_p_ifm">e.  Stuurman werktuigkundige;</text:p>
      <text:p text:style-name="ifm_p_ifm">f.  Scheepswerktuigkundige kleine schepen, zoals opgenomen in de Registratie instellingen en opleidingen met de opleidingscode 23202;</text:p>
      <text:p text:style-name="ifm_p_ifm">g.  Stuurman scheepswerktuigkundige vissersschepen SW5, zoals opgenomen in de Registratie instellingen en opleidingen met de opleidingscode 25522.</text:p>
      <text:p text:style-name="ifm_p_mt.3.7mm_ifm">2.  De erkenning geldt ook voor opleidingen die niet meer worden aangeboden maar wel van hetzelfde niveau waren als de opleidingen genoemd in het eerste lid.</text:p>
      <text:p text:style-name="ifm_p_mt.3.7mm_ifm">3.  De opleidingen genoemd in het eerste lid worden tevens erkend als bedoeld in artikel 2.10, derde lid, onderdeel a, subonderdeel 4°, van de Binnenvaartregeling, wanneer deze zijn aangevuld met de opleiding Zoute Veren, technische Module.</text:p>
      <text:h text:style-name="ifm_p_font.bold_mt.5.08mm_page.keep-with-next_ifm" text:outline-level="2">Artikel<text:s/>3<text:s/></text:h>
      <text:p text:style-name="ifm_p_mt.4.23mm_ifm">Dit besluit wordt aangehaald als: Besluit erkenning opleidingen machinist veerboot.</text:p>
      <text:h text:style-name="ifm_p_font.bold_mt.5.08mm_page.keep-with-next_ifm" text:outline-level="2">Artikel<text:s/>4<text:s/></text:h>
      <text:p text:style-name="ifm_p_mt.4.23mm_ifm">Dit besluit treedt in werking met ingang van de dag na de datum van uitgifte van de Staatscourant waarin het wordt geplaatst, en werkt terug tot en met 1 juni 2025.</text:p>
      <text:p text:style-name="ifm_p_mt.3.7mm_ifm">Dit besluit zal met de toelichting in de Staatscourant worden geplaatst.</text:p>
      <text:p text:style-name="ifm_p_font.italic_mt.3.7mm_ifm">De Minister van Infrastructuur en Waterstaat,<text:line-break/>V.P.G.<text:s/>Karremans</text:p>
      <text:h text:style-name="ifm_p_font.bold_mt.5.08mm_page.break-before_ifm" text:outline-level="3">TOELICHTING</text:h>
      <text:p text:style-name="ifm_p_mt.4.23mm_ifm">Met de wijziging van de Binnenvaartregeling van 24 april 2025<text:note text:id="n1" text:note-class="footnote"><text:note-citation text:label="1 ">1</text:note-citation><text:note-body><text:p text:style-name="ifm_p_font.normal_size.6.93pt_mt..5mm_indent.-0.1161in_mleft.0.1161in_ifm">Regeling van de Minister van Infrastructuur en Waterstaat, van 24 april 2025, tot wijziging van de Binnenvaartregeling in verband met de implementatie van Richtlijn 2017/2397 van het Europees Parlement en de Raad betreffende de erkenning van beroepskwalificaties in de binnenvaart en tot intrekking van de richtlijnen 91/672/EEG en 96/50/EG van de Raad, de implementatie van de Gedelegeerde Richtlijn (EU) 2020/12 van de Commissie van 2 augustus 2019 tot aanvulling van Richtlijn (EU) 2017/2397 van het Europees Parlement en de Raad wat betreft normen betreffende competenties en de overeenkomstige kennis en vaardigheden voor praktijkexamens, de goedkeuring van simulatoren en medische geschiktheid en de uitvoering van de Gedelegeerde Verordening (EU) 2020/473 van de Commissie van 20 januari 2020 tot aanvulling van Richtlijn (EU) 2017/2397 van het Europees Parlement en de Raad met betrekking tot de normen voor gegevensbanken voor EU-kwalificatiecertificaten, dienstboekjes en logboeken.</text:p></text:note-body></text:note> zijn de kwalificatie-eisen die gelden voor eerste en tweede machinisten op veerboten geactualiseerd.</text:p>
      <text:p text:style-name="ifm_p_mt.3.7mm_ifm">Op grond van artikel 2.10, derde lid, onderdeel a, subonderdeel 4°, en vierde lid, onderdeel a, subonderdeel 3° van de Binnenvaartregeling kan de minister voor machinisten op veerboten opleidingen erkennen die gelijkwaardig zijn aan de in de Binnenvaartregeling opgenomen opleidingen. Voorheen werd door de examencommissie, die besloot over de toelating tot de opleiding Zoute Veren technische module, getoetst of de vooropleiding van een kandidaat gelijkwaardig was aan de hand van een door het voormalige Ministerie van Verkeer en Waterstaat opgestelde lijst met opleidingen. Gezien de actualisering van de kwalificatie-eisen voor machinisten worden de erkenning van die opleidingen nu ook geformaliseerd.</text:p>
      <text:p text:style-name="ifm_p_mt.3.7mm_ifm">In de oude regeling werd o.a. de niet meer bestaande opleiding Machinist Binnenvaart B of het MTS-diploma Werktuigbouw vereist. Tegenwoordig bestaan er diverse technische mbo-opleidingen op verschillende uitstroomniveaus die in plaats van of naast de MTS-opleiding Werktuigbouw zijn gekomen. Uitsluitend het MTS-diploma Werktuigbouw noemen, zonder niveau aanduiding was dan ook niet meer voldoende.</text:p>
      <text:p text:style-name="ifm_p_mt.3.7mm_ifm">De opleiding Machinist Binnenvaart B bestaat niet meer en de machinisten aan boord van de veerboten hebben dan ook vaak een werk- en opleidingsachtergrond in andere scheepvaartsectoren zoals de zeevaart, visserij of marine. Actualisatie van de opleidingseisen die tevens overeenkomen met de huidige praktijk, was dan ook noodzakelijk.</text:p>
      <text:p text:style-name="ifm_p_mt.3.7mm_ifm">Aan dit besluit wordt terugwerkende kracht verleend tot aan het moment van inwerkingtreding van de bovengenoemde wijziging van de Binnenvaartregeling. De terugwerkende kracht heeft tot gevolg dat de bedoelde opleidingen ook worden erkend ten gunste van personen die deze hebben afgerond in de periode tussen de wijziging van de Binnenvaartregeling en het moment van inwerkingtreding van dit Besluit.</text:p>
      <text:p text:style-name="ifm_p_font.italic_mt.3.7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782</text:span><text:tab/>2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782</text:span><text:tab/>2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Infrastructuur en Waterstaat van 24 augustus 2026, nr. IENW/BSK-2026/155375, tot erkenning van gelijkwaardige opleidingen voor machinisten op veerboten (Besluit erkenning opleidingen machinist veerboot)</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9782</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78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Water</meta:user-defined>
    <meta:user-defined meta:name="DC.title">Besluit van de Minister van Infrastructuur en Waterstaat van 24 augustus 2026, nr. IENW/BSK-2026/155375, tot erkenning van gelijkwaardige opleidingen voor machinisten op veerboten (Besluit erkenning opleidingen machinist veerboot)</meta:user-defined>
    <meta:user-defined meta:name="DCTERMS.W3CDTF/DCTERMS.available">2026-08-25</meta:user-defined>
  </office:meta>
</office:document-meta>
</file>