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kraan t.b.v. verwijderen van bomen aan de Lisserdijk Kaagbrug</text:p>
            <text:p text:style-name="common-al">Besluit: verleend </text:p>
            <text:p text:style-name="common-al">Verzonden naar aanvrager op:17 augustus 2026</text:p>
            <text:p text:style-name="common-al">Zaaknummer: Z2026-001098</text:p>
            <text:p text:style-name="common-al">DSO nummer: 2026071402001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7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98</meta:user-defined>
    <meta:user-defined meta:name="DCTERMS.abstract">het plaatsen van een kraan t.b.v. verwijderen van bomen aan de Lisserdijk Kaagbrug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770</meta:user-defined>
    <meta:user-defined meta:name="OVERHEIDop.StcrtID/DC.identifier">stcrt-2026-29770</meta:user-defined>
    <meta:user-defined meta:name="OVERHEIDop.versieInformatie"/>
  </office:meta>
</office:document-meta>
</file>