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6964</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6964 en het besluit met kenmerk RWS-2026/19922 I betreffen een beperkingengebiedactiviteit met betrekking tot een weg in beheer bij het Rijk voor het tijdelijk uitvoeren van spoorwerkzaamheden, het plaatsen, hebben en behouden van spoorstaven bij het viaduct De Plaspoel boven de rijksweg A4, nabij hmp. 50,7 rechts en links, in de gemeente Rijswijk. De omgevingsvergunning is ten behoeve van Strukton Rail B.V. te Utrecht.</text:p>
            <text:p text:style-name="tussenkopcur">Terinzagelegging</text:p>
            <text:p text:style-name="common-al">Het besluit, met bijbehorende stukken, is van 17-08-2026 tot 28-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adres: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5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5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5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5361</meta:user-defined>
    <meta:user-defined meta:name="DCTERMS.abstract">Omgevingsvergunning Strukton Rail Nederland spoorwerkzaamheden boven de rijksweg A4, nabij hmp. 50,7 rechts en links Rijswijk 28-07-2026 tm 01-08-2026</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6-00006964</meta:user-defined>
    <meta:user-defined meta:name="DCTERMS.W3CDTF/DCTERMS.available">2026-08-17</meta:user-defined>
    <meta:user-defined meta:name="DCTERMS.W3CDTF/OVERHEIDop.jaargang">2026</meta:user-defined>
    <meta:user-defined meta:name="OVERHEIDop.publicationIssue">29584</meta:user-defined>
    <meta:user-defined meta:name="OVERHEIDop.StcrtID/DC.identifier">stcrt-2026-29584</meta:user-defined>
    <meta:user-defined meta:name="OVERHEIDop.versieInformatie"/>
  </office:meta>
</office:document-meta>
</file>