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perceel Hardinxveld-Giessendam L 522, Sluisweg 65 Kanaaldijk Noor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38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perceel Hardinxveld-Giessendam L 522, Sluisweg 65 Kanaaldijk Noo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5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793</meta:user-defined>
    <meta:user-defined meta:name="DCTERMS.abstract">Omgevingsmelding Stedin Netbeheer HDD reconstructie de Boezem zuid zijde Sluisweg 65 Kanaaldijk Noor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perceel Hardinxveld-Giessendam L 522, Sluisweg 65 Kanaaldijk Noo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29559</meta:user-defined>
    <meta:user-defined meta:name="OVERHEIDop.StcrtID/DC.identifier">stcrt-2026-29559</meta:user-defined>
    <meta:user-defined meta:name="OVERHEIDop.versieInformatie"/>
  </office:meta>
</office:document-meta>
</file>