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uitvoeren van blaaswerkzaamheden t.b.v. aanleg uitbreiding van Ziggo nabij de Bosparkweg 389 te Alphen aan den Rijn</text:p>
            <text:p text:style-name="common-al">Zaaknummer: Z2026-001133</text:p>
            <text:p text:style-name="common-al">DSO nummer: 2026072200888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55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5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5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33</meta:user-defined>
    <meta:user-defined meta:name="DCTERMS.abstract">het uitvoeren van blaaswerkzaamheden t.b.v. aanleg uitbreiding van Ziggo nabij de Bosparkweg 389 te Alphen aan den Rijn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29551</meta:user-defined>
    <meta:user-defined meta:name="OVERHEIDop.StcrtID/DC.identifier">stcrt-2026-29551</meta:user-defined>
    <meta:user-defined meta:name="OVERHEIDop.versieInformatie"/>
  </office:meta>
</office:document-meta>
</file>