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N57 bij Ouddorp. 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37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N57 bij Ouddor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716</meta:user-defined>
    <meta:user-defined meta:name="DCTERMS.abstract">Omgevingsmelding Uitbreiding telecom netwerk in Zeeland Stedin Netbeheer N57 Goeree-Overflakkee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e N57 bij Ouddorp.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51</meta:user-defined>
    <meta:user-defined meta:name="OVERHEIDop.StcrtID/DC.identifier">stcrt-2026-29451</meta:user-defined>
    <meta:user-defined meta:name="OVERHEIDop.versieInformatie"/>
  </office:meta>
</office:document-meta>
</file>