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LS en MS kabels d.m.v. open ontgraving onder spoorviaduct aan de Hoofdweg 1747 te Abbenes</text:p>
            <text:p text:style-name="common-al">Besluit: verleend</text:p>
            <text:p text:style-name="common-al">Verzonden naar aanvrager op: 12 augustus 2026</text:p>
            <text:p text:style-name="common-al">Zaaknummer: Z2025-001580</text:p>
            <text:p text:style-name="common-al">DSO nummer: 2025110501273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44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4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01580</meta:user-defined>
    <meta:user-defined meta:name="DCTERMS.abstract">het leggen van LS en MS kabels d.m.v. open ontgraving onder spoorviaduct aan de Hoofdweg 1747 te Abbenes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14</meta:user-defined>
    <meta:user-defined meta:name="DCTERMS.W3CDTF/OVERHEIDop.jaargang">2026</meta:user-defined>
    <meta:user-defined meta:name="OVERHEIDop.publicationIssue">29441</meta:user-defined>
    <meta:user-defined meta:name="OVERHEIDop.StcrtID/DC.identifier">stcrt-2026-29441</meta:user-defined>
    <meta:user-defined meta:name="OVERHEIDop.versieInformatie"/>
  </office:meta>
</office:document-meta>
</file>