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 Kanaalzicht 64 4541CJ Sluiski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29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Kanaalzicht 64 4541CJ Sluiskil.</text:p>
            <text:p text:style-name="last-al">De Minister heeft de vergunningaanvraag ontvangen op 11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4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38</meta:user-defined>
    <meta:user-defined meta:name="DCTERMS.abstract">Omgevingsvergunning Stedin Netbeheer los vast nemen aansluiting bemeterd tbv walstroomkast Kanaalzicht 64 Sluiski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 Kanaalzicht 64 4541CJ Sluiskil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400</meta:user-defined>
    <meta:user-defined meta:name="OVERHEIDop.StcrtID/DC.identifier">stcrt-2026-29400</meta:user-defined>
    <meta:user-defined meta:name="OVERHEIDop.versieInformatie"/>
  </office:meta>
</office:document-meta>
</file>