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Runmolen 15 Boxt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28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Runmolen 15 Boxt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37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37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37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630</meta:user-defined>
    <meta:user-defined meta:name="DCTERMS.abstract">Omgevingsmelding Enexis Netbeheer werkzaamheden Runmolen 15 Boxtel 05-10-2026 tm 04-10-2027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Runmolen 15 Boxt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29377</meta:user-defined>
    <meta:user-defined meta:name="OVERHEIDop.StcrtID/DC.identifier">stcrt-2026-29377</meta:user-defined>
    <meta:user-defined meta:name="OVERHEIDop.versieInformatie"/>
  </office:meta>
</office:document-meta>
</file>