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8630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8630 en het besluit met kenmerk RWS-2026/19730 I betreffen de herindeling van steiger D in de gemeentelijke jachthaven van Willemstad nabij Benedenkade 2. De omgevingsvergunning is ten behoeve van de gemeente Moerdijk, gevestigd aan de Pastoor van Kessellaan 15, 4761 BJ Zevenbergen.</text:p>
            <text:p text:style-name="tussenkopcur">Terinzagelegging</text:p>
            <text:p text:style-name="common-al">Het besluit, met bijbehorende stukken, is van 14-08-2026 tot 25-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adres: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3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8198</meta:user-defined>
    <meta:user-defined meta:name="DCTERMS.abstract">Omgevingsvergunning verzoek RWS aanleggen drijvende vingerpieren Gemeente Moerdijk pier D jachthaven Benedenkade 2 Willemstad 01-10-2026</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6-00008630</meta:user-defined>
    <meta:user-defined meta:name="DCTERMS.W3CDTF/DCTERMS.available">2026-08-14</meta:user-defined>
    <meta:user-defined meta:name="DCTERMS.W3CDTF/OVERHEIDop.jaargang">2026</meta:user-defined>
    <meta:user-defined meta:name="OVERHEIDop.publicationIssue">29327</meta:user-defined>
    <meta:user-defined meta:name="OVERHEIDop.StcrtID/DC.identifier">stcrt-2026-29327</meta:user-defined>
    <meta:user-defined meta:name="OVERHEIDop.versieInformatie"/>
  </office:meta>
</office:document-meta>
</file>