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tapijttegels t.b.v. ecologisch onderzoek aan de spoorwegovergang N276 ter hoogte van de Pissummerweg te Echt-Susteren</text:p>
            <text:p text:style-name="common-al">Besluit: verleend</text:p>
            <text:p text:style-name="common-al">Verzonden naar aanvrager op: 11 augustus 2026</text:p>
            <text:p text:style-name="common-al">Zaaknummer: Z2026-001044</text:p>
            <text:p text:style-name="common-al">DSO nummer: 2026070802070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3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44</meta:user-defined>
    <meta:user-defined meta:name="DCTERMS.abstract">het plaatsen van tapijttegels t.b.v. ecologisch onderzoek aan de spoorwegovergang N276 ter hoogte van de Pissummerweg te Echt-Susteren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306</meta:user-defined>
    <meta:user-defined meta:name="OVERHEIDop.StcrtID/DC.identifier">stcrt-2026-29306</meta:user-defined>
    <meta:user-defined meta:name="OVERHEIDop.versieInformatie"/>
  </office:meta>
</office:document-meta>
</file>