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Shell Rijksweg, A16, 3316 EJ Dordr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27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Shell Rijksweg, A16, 3316 EJ Dor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96</meta:user-defined>
    <meta:user-defined meta:name="DCTERMS.abstract">Omgevingsmelding Shell Nederland vervangen van EV laadpalen en voedingskabel te Shell Zuidpunt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Shell Rijksweg, A16, 3316 EJ Dor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99</meta:user-defined>
    <meta:user-defined meta:name="OVERHEIDop.StcrtID/DC.identifier">stcrt-2026-29299</meta:user-defined>
    <meta:user-defined meta:name="OVERHEIDop.versieInformatie"/>
  </office:meta>
</office:document-meta>
</file>