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Rectificatie Kennisgeving ontwerpbesluit Omgevingswet lozingsactiviteiten De Heus Voeders Brouwersstraat 19 Maasbra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de kennisgeving van Staatscourant 2026, 28581 van 6 augustus 2026, staat abusievelijk dat belanghebbenden zienswijzen kunnen indienen. Dit dient eenieder te zijn.</text:p>
            <text:p text:style-name="common-al">
            <text:span text:style-name="nadrukvet">Omgevingsvergunning lozingsactiviteiten oppervlaktewater van de haven aansluitend op het Julianakanaal De Heus Voeders Brouwersstraat 19 Maasbracht</text:span>
          </text:p>
            <text:p text:style-name="common-al">De Minister van Infrastructuur en Waterstaat geeft, ingevolge artikel 16.64, derde lid van de Omgevingswet en artikel 12 van de Bekendmakingswet, kennis van een ontwerpbesluit omgevingsvergunning voor een wateractiviteit.</text:p>
            <text:p text:style-name="common-al">Dit ontwerpbesluit heeft betrekking op een lozingsactiviteit op oppervlaktewater vanuit de haven, aansluitend op het Julianakanaal, gelegen aan de Brouwersstraat 19 te Maasbracht, ten behoeve van De Heus Voeders B.V.</text:p>
            <text:p text:style-name="common-al">
            <text:span text:style-name="nadrukvet">Terinzagelegging</text:span>
          </text:p>
            <text:p text:style-name="common-al">Het ontwerpbesluit, alsmede de ter zake zijnde stukken liggen van 6 augustus 2026 tot 17 september 2026 tijdens kantooruren ter inzage op het volgende adres:</text:p>
            <text:p text:style-name="common-al">Rijkswaterstaat Zuid-Nederland, Directie Netwerkontwikkeling, Afdeling Vergunningverlening, Terra Nigrastraat 10, 6216 BL Maastricht, na het maken van een afspraak op werkdagen van 9:00 uur tot 16:00 uur, via e-mailadres ZN-vergunningen@rws.nl. </text:p>
            <text:p text:style-name="common-al">Het ontwerpbesluit is ook beschikbaar op het Rijks publicatie platform via de website: https://open.rws.nl/ter-inzage/vergunningen.  </text:p>
            <text:p text:style-name="common-al">
            <text:span text:style-name="nadrukvet">Inlichtingen</text:span>
          </text:p>
            <text:p text:style-name="common-al">Voor inhoudelijke vragen over dit ontwerpbesluit of wanneer u zich op een of andere manier heeft gestoord aan de wijze waarop bij de besluitvorming met u of uw belangen is omgegaan, kunt u tijdens kantooruren contact opnemen met de afdeling Vergunningverlening via e-mailadres ZN-vergunningen@rws.nl.</text:p>
            <text:p text:style-name="common-al">De contactpersoon kan uw vragen beantwoorden en het besluit met u doornemen. </text:p>
            <text:p text:style-name="common-al">
            <text:span text:style-name="nadrukvet">Rechtsbescherming</text:span>
          </text:p>
            <text:p text:style-name="common-al">Bent u het niet eens met dit ontwerpbesluit? Dan kunt u op grond van de Algemene wet bestuursrecht een zienswijze indienen. <text:span text:style-name="nadrukvet">Eenieder heeft de mogelijkheid om gedurende de inzagetermijn een zienswijze naar voren te brengen op dit ontwerpbesluit.</text:span> De volgende vragen en aandachtspunten kunnen u helpen bij het maken van een zienswijze: </text:p>
            <text:p text:style-name="common-al">•	Wat zijn de redenen dat u het met het ontwerpbesluit niet eens bent? </text:p>
            <text:p text:style-name="common-al">•	Welk doel wilt u met uw zienswijze tegen het ontwerpbesluit bereiken? Wat verwacht u van Rijkswaterstaat? </text:p>
            <text:p text:style-name="common-al">•	Is het u voldoende duidelijk wat een zienswijze inhoudt en weet u of u met een zienswijze uw doel kunt bereiken? Kunt u uw doel op een andere, wellicht eenvoudigere wijze bereiken? </text:p>
            <text:p text:style-name="common-al">Wanneer u vragen heeft of wanneer u zich afvraagt of het indienen van een zienswijze voor u de geschikte aanpak is, kunt u contact opnemen met de afdeling Vergunningverlening via e-mailadres ZN-vergunningen@rws.nl.</text:p>
            <text:p text:style-name="common-al">De contactpersoon kan met u overleggen over de te volgen procedure en u informeren over andere mogelijkheden die Rijkswaterstaat u eventueel biedt om tot een oplossing te komen. </text:p>
            <text:p text:style-name="common-al">
            <text:span text:style-name="nadrukvet">Hoe dient u een zienswijze in?</text:span>
          </text:p>
            <text:p text:style-name="common-al">Binnen zes weken na de dag waarop dit ontwerpbesluit is bekendgemaakt, kunt u een zienswijze indienen. U kunt uw zienswijze sturen aan de Minister van Infrastructuur en Waterstaat, ter attentie van Rijkswaterstaat Zuid-Nederland, afdeling Vergunningverlening, Postbus 2232, 3500 GE Utrecht. </text:p>
            <text:p text:style-name="common-al">In de zienswijze moet in ieder geval het volgende staan: </text:p>
            <text:p text:style-name="common-al">•	uw naam en adres, en liefst ook uw telefoonnummer;</text:p>
            <text:p text:style-name="common-al">•	een duidelijke omschrijving van het ontwerpbesluit waartegen u zienswijze indient (bijvoorbeeld door het onderwerp van het ontwerpbesluit te vermelden of door een kopie mee te sturen); </text:p>
            <text:p text:style-name="common-al">•	de reden waarom u een zienswijze indient; </text:p>
            <text:p text:style-name="last-al">•	de datum en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8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8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op.DienstAgentschapInstellingOfProject/DC.creator">Rijkswaterstaat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533905</meta:user-defined>
    <meta:user-defined meta:name="DCTERMS.abstract">Omgevingsvergunning lozingsactiviteiten oppervlaktewater van de haven aansluitend op het Julianakanaal De Heus Voeders Brouwersstraat 19 Maasbracht</meta:user-defined>
    <dc:language>nl</dc:language>
    <meta:user-defined meta:name="OVERHEIDop.locatietype/OVERHEIDop.gebiedsmarkering">Vlak</meta:user-defined>
    <meta:user-defined meta:name="DC.title">Rectificatie Kennisgeving ontwerpbesluit Omgevingswet lozingsactiviteiten De Heus Voeders Brouwersstraat 19 Maasbracht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89</meta:user-defined>
    <meta:user-defined meta:name="OVERHEIDop.StcrtID/DC.identifier">stcrt-2026-29289</meta:user-defined>
    <meta:user-defined meta:name="OVERHEIDop.versieInformatie"/>
  </office:meta>
</office:document-meta>
</file>