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vraag omgevingsvergunning beperkingengebiedactiviteit hoofdspoorwe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uitvoeren van een magnetometer sondeeronderzoek voor het bepalen van de ligging van 8 ankerstangen nabij station Amsterdam RAI</text:p>
            <text:p text:style-name="common-al">Zaaknummer: Z2026-001202</text:p>
            <text:p text:style-name="common-al">DSO nummer: 2026080700417</text:p>
            <text:p text:style-name="common-al">Dit is een kennisgeving. In een latere fase van de procedure kunt u bezwaar maken.</text:p>
            <text:p text:style-name="common-al">Bij een reguliere procedure kan een belanghebbende binnen 6 weken na de eerstvolgende dag van bekendmaking van het besluit aan de aanvrager bezwaar indienen.</text:p>
            <text:p text:style-name="last-al">Indien u nog vragen hebt, neem dan contact op met ProRail via email: info.omgevingsvergunning@prorail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28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28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28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202</meta:user-defined>
    <meta:user-defined meta:name="DCTERMS.abstract">het uitvoeren van een magnetometer sondeeronderzoek voor het bepalen van de ligging van 8 ankerstangen nabij station Amsterdam RAI</meta:user-defined>
    <dc:language>nl</dc:language>
    <meta:user-defined meta:name="OVERHEIDop.locatietype/OVERHEIDop.gebiedsmarkering">Vlak</meta:user-defined>
    <meta:user-defined meta:name="DC.title">Aanvraag omgevingsvergunning beperkingengebiedactiviteit hoofdspoorweg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29288</meta:user-defined>
    <meta:user-defined meta:name="OVERHEIDop.StcrtID/DC.identifier">stcrt-2026-29288</meta:user-defined>
    <meta:user-defined meta:name="OVERHEIDop.versieInformatie"/>
  </office:meta>
</office:document-meta>
</file>