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subscript_ifm" style:family="text" style:name="ifm_span_font.subscript_ifm">
      <style:text-properties style:text-position="sub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287</text:p>
          </table:table-cell>
        </table:table-row>
        <table:table-row table:style-name="staatscourant.koprow1">
          <table:covered-table-cell/>
          <table:covered-table-cell/>
          <table:table-cell office:value-type="string" table:style-name="staatscourant.publicatiedatumcel">
            <text:p>2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Landbouw, Visserij, Voedselzekerheid en Natuur van 17 augustus 2026, nr. WJZ/107165003, tot wijziging van de Regeling openstelling EZ, LVVN- en KGG-subsidies 2026 in verband met een nieuwe openstelling van de subsidiemodule Onderzoek Kas als Energiebron [KetenID WGK 29231]</text:h>
      <text:p text:style-name="ifm_p_mt.3.7mm_ifm">De Staatssecretaris van Landbouw, Visserij, Voedselzekerheid en Natuur,</text:p>
      <text:p text:style-name="ifm_p_mt.3.7mm_ifm">Gelet op artikel 16 van het Kaderbesluit nationale EZK- en LNV-subsidies;</text:p>
      <text:p text:style-name="ifm_p_mt.3.7mm_indent.0mm_ifm">Besluit:</text:p>
      <text:h text:style-name="ifm_p_font.bold_mt.5.08mm_page.keep-with-next_ifm" text:outline-level="2">ARTIKEL<text:s/>I<text:s/></text:h>
      <text:p text:style-name="ifm_p_font.roman_mt.4.23mm_ifm">In de tabel van artikel 1 van de Regeling openstelling EZ, LVVN- en KGG-subsidies 2026 wordt de rij van titel 2.2 als volgt gewijzigd:</text:p>
      <text:p text:style-name="ifm_p_mt.3.7mm_ifm">1.<text:s/>‘04-05-2026 t/m 11-05-2026’ wordt vervangen door ‘21-10-2026 t/m 2-11-2026’.</text:p>
      <text:p text:style-name="ifm_p_mt.3.7mm_ifm">2.<text:s/>‘€ 4.000.000’ wordt vervangen door ‘€ 3.500.000’.</text:p>
      <text:h text:style-name="ifm_p_font.bold_mt.5.08mm_page.keep-with-next_ifm" text:outline-level="2">ARTIKEL<text:s/>II<text:s/></text:h>
      <text:p text:style-name="ifm_p_mt.4.23mm_ifm">Deze regeling treedt in werking met ingang van 1 oktober 2026.</text:p>
      <text:p text:style-name="ifm_p_mt.3.7mm_ifm">Deze regeling zal met de toelichting in de Staatscourant worden geplaatst.</text:p>
      <text:p text:style-name="ifm_p_font.italic_mt.3.7mm_ifm">
                  's-Gravenhage,
                   17 augustus 2026
               </text:p>
      <text:p text:style-name="ifm_p_font.italic_mt.3.7mm_ifm">De Staatssecretaris van Landbouw, Visserij, Voedselzekerheid en Natuur,<text:line-break/>S.P.A.<text:s/>Erkens</text:p>
      <text:h text:style-name="ifm_p_font.bold_mt.5.08mm_page.break-before_ifm" text:outline-level="3">TOELICHTING</text:h>
      <text:h text:style-name="ifm_p_font.bold_mt.5.08mm_page.keep-with-next_ifm" text:outline-level="4">Aanleiding</text:h>
      <text:p text:style-name="ifm_p_mt.4.23mm_ifm">Met de onderhavige regeling wordt een nieuwe openstelling van de subsidiemodule Onderzoek Kas als Energiebron geregeld (titel 2.2 van de Regeling nationale EZ, LVVN-, en -KGG-subsidies (RNES)).</text:p>
      <text:p text:style-name="ifm_p_mt.3.7mm_ifm">Vanuit het programma Kas als Energiebron wordt jaarlijks in twee ronden nieuw onderzoek geselecteerd naar energiebesparing en verduurzamingopties voor de glastuinbouw. Dit gebeurt in het kader van het convenant Energietransitie Glastuinbouw 2022– 2030. Vanuit het onderzoek zijn inmiddels cruciale doorbraken als het Nieuwe Telen, diffuus glas, Led belichting en ontvochtiging beschikbaar gekomen. Voor de ambitie klimaatneutraal is het programma cruciaal voor het ontwikkelen van handelingsopties voor CO<text:span text:style-name="ifm_span_font.subscript_ifm">2</text:span> reductie voor de bedrijven. De regeling wordt ongewijzigd opengesteld voor de tweede ronde in 2026 van 21 oktober tot en met 2 november, met een openstellingsbudget van € 3,5 mln.</text:p>
      <text:h text:style-name="ifm_p_font.bold_mt.5.08mm_page.keep-with-next_ifm" text:outline-level="4">Staatssteun</text:h>
      <text:p text:style-name="ifm_p_mt.4.23mm_ifm">De nieuwe openstelling van de subsidiemodule zal ter kennisneming aan de Europese Commissie worden gemeld, conform artikel 11, eerste lid, van Verordening (EU) 2022/2472, de zogenaamde groepsvrijstellingsverordening landbouw. De subsidies die met deze subsidiemodule worden verstrekt vormen namelijk staatssteun, die kan worden gerechtvaardigd op grond van artikel 1.3, onderdeel ee, van de Kaderregeling betreffende staatssteun voor onderzoek, ontwikkeling en innovatie (2014/C 198/01, hierna: OOI-kader) en de artikelen artikel 38 en 21 van de groepsvrijstellingsverordening landbouw (Steun voor onderzoek en ontwikkeling in de landbouw- en bosbouwsector). Het openstellingsbudget blijft binnen de voorgenoemde artikelen.</text:p>
      <text:h text:style-name="ifm_p_font.bold_mt.5.08mm_page.keep-with-next_ifm" text:outline-level="4">Regeldruk</text:h>
      <text:p text:style-name="ifm_p_mt.4.23mm_ifm">De nieuwe openstelling heeft geen effect op de regeldruk omdat de subsidieregeling Onderzoek Kas als Energiebron niet wijzigt.</text:p>
      <text:h text:style-name="ifm_p_font.bold_mt.5.08mm_page.keep-with-next_ifm" text:outline-level="4">Inwerkingtreding en vaste verandermomenten</text:h>
      <text:p text:style-name="ifm_p_mt.4.23mm_ifm">Deze regeling treedt in werking met ingang van 1 oktober 2026. Met publicatie minder dan twee maanden voordien wordt afgeweken van het beleid inzake vaste verandermomenten, zoals opgenomen in aanwijzing 4.17 van de Aanwijzing voor de regelgeving. Dit is gerechtvaardigd, omdat de doelgroep gebaat is bij een spoedige inwerkingtreding. De sector is erbij gebaat, vooral vanwege de verschillende teeltseizoenen, dat er geen lange periode tussen de verschillende openstellingen zit. De teelt van veel gewassen is afhankelijk van de seizoenen en kan dus niet doorlopend gedaan worden. Voorbereidingen voor onderzoek in een winterteelt moeten vaak al in de zomer beginnen. Als dat vanwege niet aansluitende openstellingsdata niet mogelijk is, dan zal het onderzoek pas een jaar later uitgevoerd kunnen worden. Daardoor is het van belang dat de openstellingen zoveel mogelijk aansluiten bij de praktijk in de sector.</text:p>
      <text:p text:style-name="ifm_p_font.italic_mt.3.7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287</text:span><text:tab/>2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287</text:span><text:tab/>2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Landbouw, Visserij, Voedselzekerheid en Natuur van 17 augustus 2026, nr. WJZ/107165003, tot wijziging van de Regeling openstelling EZ, LVVN- en KGG-subsidies 2026 in verband met een nieuwe openstelling van de subsidiemodule Onderzoek Kas als Energiebron [KetenID WGK 29231]</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9287</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28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Planten</meta:user-defined>
    <meta:user-defined meta:name="DC.title">Regeling van de Staatssecretaris van Landbouw, Visserij, Voedselzekerheid en Natuur van 17 augustus 2026, nr. WJZ/107165003, tot wijziging van de Regeling openstelling EZ, LVVN- en KGG-subsidies 2026 in verband met een nieuwe openstelling van de subsidiemodule Onderzoek Kas als Energiebron [KetenID WGK 29231]</meta:user-defined>
    <meta:user-defined meta:name="DCTERMS.W3CDTF/DCTERMS.available">2026-08-24</meta:user-defined>
  </office:meta>
</office:document-meta>
</file>