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Prinses Irenestraat 8 4231AZ Meerker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0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Prinses Irenestraat 8 4231AZ Me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05</meta:user-defined>
    <meta:user-defined meta:name="DCTERMS.abstract">Omgevingsmelding Stedin Netbeheer werkzaamheden Prinses Irenestraat 8 VRI Me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Prinses Irenestraat 8 4231AZ Meer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80</meta:user-defined>
    <meta:user-defined meta:name="OVERHEIDop.StcrtID/DC.identifier">stcrt-2026-29280</meta:user-defined>
    <meta:user-defined meta:name="OVERHEIDop.versieInformatie"/>
  </office:meta>
</office:document-meta>
</file>