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64</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77</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8, 3244AE in Nieuwe-Tonge, gemeente Goeree-Overflakkee, rijksmonumentnummer: 532574.</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64</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64</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64</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6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