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60</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00255</text:p>
      <text:p text:style-name="ifm_p_mt.3.7mm_ifm">De Rijksdienst voor het Cultureel Erfgoed (hierna: RCE) maakt namens de Minister van Onderwijs, Cultuur en Wetenschap bekend dat zij heeft besloten de volgende zaak aan te wijzen als rijksmonument:</text:p>
      <text:p text:style-name="ifm_p_mt.3.7mm_ifm">Finlandplein 5, 3244AE in Nieuwe-Tonge, gemeente Goeree-Overflakkee, rijksmonumentnummer: 532571.</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60</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60</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60</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6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