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Zuid-Willemsvaart ter hoogte van Weer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23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Zuid-Willemsvaart ter hoogte van Weert.</text:p>
            <text:p text:style-name="last-al">De Minister heeft de vergunningaanvraag ontvangen op 10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1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1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1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556</meta:user-defined>
    <meta:user-defined meta:name="DCTERMS.abstract">Omgevingsvergunning Stichting Weert Marketing evenement Weert aan het Water Zuid-Willemsvaart thv Weert 11 tm 12 september 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Zuid-Willemsvaart ter hoogte van Wee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29137</meta:user-defined>
    <meta:user-defined meta:name="OVERHEIDop.StcrtID/DC.identifier">stcrt-2026-29137</meta:user-defined>
    <meta:user-defined meta:name="OVERHEIDop.versieInformatie"/>
  </office:meta>
</office:document-meta>
</file>