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Kortebuurt Maaslan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12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Kortebuurt Maas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12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1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1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427</meta:user-defined>
    <meta:user-defined meta:name="DCTERMS.abstract">Rijksweg leggen en verwijderen elektra-kabels plaatsen hoogspanningsruimte A20 Kortebuurt Maasland Maassluis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Kortebuurt Maasla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29125</meta:user-defined>
    <meta:user-defined meta:name="OVERHEIDop.StcrtID/DC.identifier">stcrt-2026-29125</meta:user-defined>
    <meta:user-defined meta:name="OVERHEIDop.versieInformatie"/>
  </office:meta>
</office:document-meta>
</file>